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bs-pssd-nosalaries-fr-utf8-202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Secteur</text:p>
          </table:table-cell>
          <table:table-cell office:value-type="string" table:style-name="ce1">
            <text:p>Employeu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1000 Islands Region Workforce Development Board*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1354739 Ontario Inc (o/a Coxwell Physiotherapy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1490261 Ontario Inc (o/s More Than Word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1796392 Ontario Inc (o/a Durham Physiotherapy Clini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2018 Ontario Summer Ga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9764399 Canad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 Different Booklist 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 New Day Youth And Adul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amjiwnaang First Nation Chippewas Of Sarn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C Communautaire/Peninsule Du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original Chamber Of Commerce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original Leg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original Shelters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original Sport And Wellness Council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cueil Francophone De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tion Ontarienne Contre La Violence Faite Aux Femmes (AOCVF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tion Positive: VIH — si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tion Read Community Literacy Centre Of Guelp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du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opt4lif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option Council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ult Basic Education Association Of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ult Language And Lear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ult Learning and Trai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ult Recreation Therap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h-shawah-bin Sioux Lookout Lac Seul Victim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e Aux Seniors De Sudbury-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Cambridge, Kitchener Waterloo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North Bay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kwesasne Economic Development Agenc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bion Neighbourhood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dervill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exandra Park Neighbourhood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exandra Park Resident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goma Substance Abuse Rehabilit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goma Workforce Investment Corporation (AWI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gonquins Of Pikwakanagan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ice Sadd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liance For South Asian AIDS Preven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liston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lSteps Child Ca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maguin Adul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maguin Highlands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pha Court Non-profit Housing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pha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pine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ternative Learning Styles And Outlooks (ALS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ternativ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ternatives Community Program Services (Peterborough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ternatives For Women In Prince Edward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Lanark Leeds Grenvi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Chatham-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Dufferin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Elgin — St Thoma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Grey-Bru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Hastings — Prince Edw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Huron County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Kenora/Rainy River Distri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London And Middles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Ox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Perth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Peterborough, Kawartha Lakes, Northumberland, And Halibur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Sarnia-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Sault Ste Marie and Algoma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The Niagara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Timmins-Porcupine Distric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Waterloo Welling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melia Rising Sexual Assault Centre Of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methyst Women’s Addic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mherstburg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montario Centre Of Excell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duhyau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imbiigoo Zaagi’igan Anishinaabek (o/a The Lake Nipigon Peopl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ishinaabeg Of Kabapikotawangag Resources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ishnabie Naadmaagi Gamig Substance Abuse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ova A Future Without Viol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phasia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pplause Community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RID Group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rnprior Braeside McNab Seniors At Home Program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rray Communi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ian Community AIDS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aulted Women’s Helpli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 Francophone A L’Education Des Services A L’Enfance De L’Ontario (Afese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Canadienne-Francaise De L’Ontario Conseil Regional Des Mille-Iles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Des Gestionnaires De L’education Franco-ontarienne (AGE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Francophone Pour L’education Artistique E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Of Iroquois and Allied Indians (AIAI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Of Ontario Snowboard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Pour Integration Communautaire Du Nord 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ikokan Economic Development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ikokan Literac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lohsa Native Family Healing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N Access For Persons With Disabiliti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undeck-omni-kan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utism Services Incorporated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valon Specialized Services For Hard To Serve Youth Inc (o/a Avalon Treatment Program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l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rrie Literacy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rrie Native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rry’s Bay and Area Senior Citizens Home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tchewana First Nation Of Ojibway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amsville Medical Centre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th Donovan Hosp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thesda-House Of Mercy (Bowmanvill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thlehem Housing And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ig Brothers Big Sisters Of North Bay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ig Grassy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iidaaban Healing Lodg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iigtigong Nishnaabe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lack Coalition For AIDS Preven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ys And Girls Club Of Brant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ys And Girls Club Of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ys and Girls Clubs Of Kawartha Lak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ys’ and Girls’ Club Of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in Injury Association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in Injury Services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mpton Meals On Whe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nch 133 Legion Villag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nt Skill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ntford and District Supervised Acc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eaking Down Barri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idgepoin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itannia Woods Communit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ockville and Area Community Liv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uce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uce Peninsula Association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usiness Centre Nipissing Parry So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ledon Meals On Whe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ledon-Dufferin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mphill Communities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Career Academy Of Business and Technolog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Centre For Gender And Sexual Divers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Chestnut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Mental Health Association — Elgin Branc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Mental Health Association — Fort Frances Branc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Mental Health Association —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Parents For French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Skills Training And Employment Coalition (CSTE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Tooling and Machin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oe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pability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e Centre For Internationally Educated Nurs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eers For Inclus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ibbean African Canadian (CAFCAN) Soci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itas School Of Lif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refour De Formation Pour Adult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refour Des Femmes Du Sud-Ouest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tholic Family Development Centre Of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tholic Family Services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tholic Principals’ Leadership Development Ontario (CPLD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YR Community Conne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’Elles Centre Des Femmes Francophones Du Nord Ouest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’ Education Et De Formation Pour Adult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’alpha La Route Du Savoi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Consultation Pour L’embauche Des Jeunes Inc (CCEJ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Counselling De Sud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Developpement de L’enfa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Cochrane-Iroquois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Des Adult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Manitouwadge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Pour Adultes Francophones A Timmi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Reeducation Cor Jesu De Timmin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ressources d’emploi et d’éducation de Cornwall et district Inc.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service communautaire de Sud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s fem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For Equitable Library Acces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For Opportunities Respect and Empowerment (CO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for Workforce Develop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Franco-Ontarien Des Ressources En Alphabetisation (Sudbury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Novas — Calacs Francophone De Prescott-Russe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Ontarien De Prevention Des Agressions (COP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pour femmes Ellev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York Centre Supervised Acc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s For Seniors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nges Recovery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nging Ways (Lond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pleau Hornepayne Algoma District Women In Cris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rity House (Windsor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tham Kent Women’s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tham-Kent Sexual Assault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tham-Kent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ildren’s Services Council Of Victoria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ippewas Of Nawash Unceded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ippewas Of The Thames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ristian Farmers Federation Of Ontario (Cf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ityfolk Festiv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lub 2000 Niagar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lub Garcons Et Filles De Cornwall/SD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aches Associatio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achworx Lt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alition Ontarienne De Formation Des Adult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libri-Centre Des Femmes Francophones Du Comte De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llege Sector Committee For Adult Upgrad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llingwood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lumbus House (Pembroke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ission De Formation Et D’adaptation De Sudbury &amp; Manitoul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on Ground Co-operative,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Addiction Services Of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are For Central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are For North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are For South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are Northumber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ounselling And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ounselling Services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Home Support — Lanark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Justice Alternatives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Justice Initiatives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earning Alternatives (Hastings County And Distric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teracy Of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— North Frontena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— South Hu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Access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Association Of Lanark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Belleville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Dundas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Elg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Espanol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Fort Eri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Hanover And Area Harc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Huntsvi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Kincardin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Manitoul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Mea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North Pe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Port Colborne Wainflee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Renfrew County S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Six Nations “Ronatahskats”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South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St. Marys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Temiskaming S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Tillsonbur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Walkerton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Options For Justice (Oxford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Resources For People In Conflict With The Law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Support Centre Northw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Support Services Of Niagara Region (CSS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Training &amp; Development Centre For Innovation &amp; Improve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Youth Programs — CFI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nections An Early Years Family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nexontario Health Services Inform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seil D’alpha De Toront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seil Des Organismes Francophones De La Region De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sortium Centre Jules-Lég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stance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sumer/Survivor Initiative Of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tact Brant For Children’s And Development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tact Niagara For Children’s and Development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way Opportunity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tnam-Saunders Job Place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uchich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uncil Of Ontario Directors Of Education (COD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unselling Centre Of East Algom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unterpoint Counselling and Educational Co-operat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venant Hous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PA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risis Centre North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ross Country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rossroads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rossroads Employment and Training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ross-Toronto Community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rosstown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TI Canadian Training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urve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alhousie Youth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ave Thomas Foundation For Adoption —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avisville Physiotherapy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awn Patrol Child and Youth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eaf Access Simcoe — Muskok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eaf Literacy Initiat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elaware Nation Council Moravian Of The Thames B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elta Famil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esign For A New Tomorrow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istrict Of Parry Sound Victim Crisis Assistance And Referral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okis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r Roz’s Healing Pl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ryden Literac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undas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urham Deaf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urham Region Local Trai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urham Region Unemployed Hel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abametoo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ar Falls Community Health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ast York Learning Experi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ast York Meals On Wheel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astern Ontario Trai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cosuperior Environmental Program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den Community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dgewater Gardens Long Term Car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ganville and District Senior Citizens Need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der Abuse Ontario (EA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gin Middlesex Oxford Workforce Planning and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gin-St Thomas Youth Employment Counsell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izabeth Fry Society Of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izabeth Fry Society Of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izabeth Fry Society Of Peel-ha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izabeth Fry Society Of Peterboroug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izabeth Fry Society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liot Lake Women’s Group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mily Murphy Second Stage Residen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mpathy House Of Recove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mployment And Resource Services Of Georgian Bay Are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mployment Help Centre*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quay-wuk (Women’s Group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quipe Sante Familiale N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ssex County Diversion Program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xtend-a-Family (Toront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mily Councils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mily Counselling and Support Services For Guelph Welling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mily Counselling Centre Of Cambridge and North Dumfr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mily Respite Services (Windsor, Essex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mily Services Perth-Hu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r Northeast Trai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rmer’s Risk Management Premium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eat For Children Of Incarcerated Pare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ederation De La Jeunesse Franco-ontarienne (FES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ederation Des Aines Et Des Retraites Francophones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ield Hockey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ife House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irst Step Women’s Shelt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cus Community Development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r Youth Initiative In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rt Albany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rward House Of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ur Counties Brain Injur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ur Counties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rances Harrington Physiotherapy Professional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reestyle Skiing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riends Supporting Those With Long Term Health Care Nee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anohkwasra Family Assault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arden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ateway Centre For Lear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ateway Residence Of Niagar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eorgian Bay Native Women’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erstei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ezhtoojig Employment and Trai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ilbert Centre For Social And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lanbrook Home Support Programm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ogama Local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olden Dawn Senior Citizens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ood Shepherd Centre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oodwill Industries Ontario Great Lak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oodwill Industries Ontario Great Lakes Career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and Council Treaty 3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and Council Treaty 3 Representative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and River Employment And Training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eater Sudbury Housing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een Communities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een Haven Shelter For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eenstone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oupe Inter-Agence de Glengar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uelph Business Enterpris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ull Bay First Nation (Kiashke Zaaging Anishinaabek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dimand Norfolk Community Senior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dimand Norfolk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dimand-Norfolk Women’s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dimand-Norfolk Work Group Of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tech Regional Innov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and District Extend-a-Famil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and District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Centre For Civic Inclu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Community Support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Jewish Home For The Ag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Regional India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Steelworkers Area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-Wentworth Chapter Of Native Women Inc (o/a Native Women’s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mer Heads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rmony Place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ssle Free Clin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stings And Prince Edward Learning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ven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zel Burns Hosp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artwood Pl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llenic Community Of Hamilton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lping Hands Orill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mophilia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nvey Inle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sperus Fellowship Community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a Harmony In Action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atus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awath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llside Community Festival Of Guelph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V/AIDS Region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V/AIDS Resources And Community Heal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ckey Easter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ckey Northwester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me and Community Support Services Of Grey Bru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meward Family Shelt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shizaki House Dryden District Crisis Shelt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spice Duffer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spice Northw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spitality Workers Training Centre (Hospitality Workers Resource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umewood House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uron Community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uron Shores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utton House Association For Adults With Disabilit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mmigrant Women Services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mpact Residential Services Of Grenvill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ependence Plus Housing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ependent Living Centre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ian Youth Friendship Society (o/a Thunder Bay Indigenous Friendship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igenous Institutes Consorti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igenous Primary Health Care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igenous Tourism Associatio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formation Niagara (o/a Incommuniti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gamo Family Homes (Woodstock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gersoll Services For Senio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gersoll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inew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n Of The Good Shepherd (Sarnia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sight Advantag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égration Communautaire Comté de Stormo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egration Communautaire De Ma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egration Communautaire De Nipissing Ou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egration Communautaire Hearst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egration Communautaire Timmi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erval House Of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erval House Of Ottawa-Maison Interval D’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roquois Falls Adult Learning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skatewizaagegan No 39 Independen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.W. MacIntosh Communi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aku Konbi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ames Bay Association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ane/Finch Community and Famil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essie’s The June Callwood Centre For Young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ewish Social Services Of Hamilt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Bellevill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Kawartha Lakes and Halibur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London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Peterboroug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Sarnia 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Sault Ste Mari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Simcoe and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Sud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Thunder Bay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yce Scott Non-Profit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udo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airos Communit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apuskasing And Area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awartha Sexual Assaul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awartha Turtle Trauma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awartha/Haliburton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CWA Family And Soci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mptville and District Home Suppor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n Brown Recovery Hom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namatewin Native Learning Centre (KNL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nhte: Ke Midwives, Kontinenhanonhnha Tsi Tkaha: Nayen “They Are Protecting The Seeds At The Bay Of Quinte”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nora Sexual Assaul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ikenomaga Kikenjigewen Employment and Training Services (KKETS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messkanemenow Limited Partnershi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ng’s Daughters Dinner Wag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ngston Interval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ngston Literacy and Ski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noomaadziwin Education Bod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nsmen Club Of Cornwal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tchener-Waterloo Multi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-W Seniors Day Program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Arche (Stratford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Arche Arnpri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Arche Daybrea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Arche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Arche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Arche Sudbur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Arche Toronto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Arche-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equipe D’hygiene Mentale Pour Francophones De S D et G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’integration Communautaire D’iroquois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 Boite A Lettres De Hear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 Cle D’la Baie En Huronie — Assoc Culturelle Francopho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 Maison De Soins Palliatifs Roger Neil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 Maison Renaissa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 Presence,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bourers Local 493 Training Trust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c Seul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ke Of The Woods Adult Learn Li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ke Of The Woods Employment Action Projec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mbton Elderly Outreach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nark County Interval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nce Krasman Memorial Centre For Community Mental Heal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ubach Literacy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unch Lab (Eastern Ontario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verendrye Non Profit Supportive Hous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wson Research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Centre de Counselling Mi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Centre De Formation Du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Centre Victoria Pour Fem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College Du Savoi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Rassemblement Pour L’alphabétisation Dela Communaute Urbaine D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amington United Mennonite Homes and Ap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arning Centre For Georgin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arning Disabilities Assoc Of Toronto Distri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arning Pl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eds and Grenville Interval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gal Assistance Of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nnox and Addington Interval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moges Reside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Alliance Of West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Council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Council Of Niagara West (DBA Niagara West Adult Learning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Council Of North Timiskam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Council Of South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Council Of South Timiskam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Council Of York S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Council Of York-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Group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Link South Centr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North Ha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Society Of South Muskok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South Ha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ving Without Viole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ocal 6500 — United Steelworkers Of Americ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ocal 837 Nursing Home (Hamilton)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ondon Abused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ondon Community Small Business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ondon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uke’s Place Support and Resource Centre For Women and Childr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’chigee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cKay Manor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cTier Nursing St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dawaska Valley Association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doc C O P E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ggie’s Resource Centre Of North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ggie’s:Toronto Sex Workers Action Proje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instream An Unsheltered Worksho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ison Baldwin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ison d’amiti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ison Interlude Hous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lvern Famil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ngo Tree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nitoulin Family Resour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nitoulin-North Shore Victim Crisis Assistance Referr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notsaywin Nanotoojig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ple City Centre For Older Adul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rjorie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ry Ann Aganash Memorial Schoo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tawa Health Co-operativ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ttawa Women’s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cDowell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als On Wheels (Sudbur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als On Wheels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als On Wheels Niagara Falls O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als On Wheels Thorold — St Cathar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nonite Community Services Of Souther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nonite New Life Centre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tal Health Conne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tal Health Consumer/Survivor Employment Assoc Of Ess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tal Health Network Of Chatham 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tal Health Progra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tal Health Rights Coalition Of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rcury Disability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ridian Spine And Joint Physiotherap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ta Vocation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tro Labour Educ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CBA Forum Italia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d North Network For The Coordination And Development Of Adult Lear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nodahmun Developme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nwaashin Lodge — Indigenous Women’s Suppor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shkeegogama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ssissaug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taanjigami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ziwe Biik Aboriginal Employment Trai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naasged Child And Famil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omiji Seniors Resid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oose Deer Poin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ount Nemo Christian Nursing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nsee-Delaware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hkegowuk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koka Seniors Home Assist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kok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koka Women’s Advocacy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koka/Parry Sound Coordinated Sexual Assaul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lim Resource Centre For Social Support And Integration (MRCSSI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 A B O R S (o/a Neighbours Allied For Better Opportunities In Residential Suppor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icatchewenin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maygoosisagagun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maygoosisagagun Ojibways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omi’s Family Resource Centre (Winchester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otkamegwann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tive Horizons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tive Women’s Resource Centre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 Chee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ar North Palliative Care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lson Youth Cent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Beginnings (Essex Count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Beginnings ABI + Stroke Recover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Canadians’ Centre Of Excelle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Frontiers Support Services — London Middles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Starts For Wome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comer Women’s Services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 Centre For The Ar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Centre For Independent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District Homes Comm Phy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Falls Occupation Help And Develop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Region Sexual Assault Centre (CARSA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Regional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Regional Nativ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Training and Employment Agenc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Victim Crisis Support Servi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Workforce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gigoonsiminikaan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ijkiwendidaa Anishnaabekwewag Services Circ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piss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pissing Transition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sbet Lod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kee Kw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kiiwin Tribal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folk Association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Algoma Employment Hel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Algoma Literacy Coali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Bay Literacy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Caribou Lake First Nation B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Channel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Hastings Community Integratio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Shore Community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Shore Tribal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Simcoe Victim Crisis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Superior Workforce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Yorkers For Disabled Person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Community Develop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Frontenac Community Services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Nishnawbe Education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Vocation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umberland Child Develop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umberland Family Respite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west Training and Adjust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western Ontario Literacy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va Vita Women’s Shelter Inc (o/a Nova Vita Domestic Violence Prevention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vocentre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’Connor Rehabilitation and Wellness Clin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ak Centre Alternative Community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ak Ridges Hospice Of Durham Lt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asis Addiction Recovery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asis Centre Des Fem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bashkaandagaa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jibways Of Onigam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lde Forge Communit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lder Adult Centres Association Of Ontario (OACA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gwanada Non-Profit Housing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4-H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boriginal Head Start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boriginal HIV/AIDS Strateg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gri-food Educat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mateur Kickboxing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mateur Wrestl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rtistic Swimm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For Behaviour Analys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For Mathematics Educ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Of Adult And Continuing Education School Board Administrators (CESB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Of Crime Stopp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Of Distress Cent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Of Residents’ Counci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Badminto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Baseball Association (o/a Baseball Ontari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Bean Grow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oalition Of Rape Crisis Centres (OCRC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olleges Athletic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ouncil Of Shoot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ulture Day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urling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East Economic Development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Fenc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Five-Pin Bowler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Fruit and Vegetable Growers’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Historic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Masonry Trai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Museum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Native Literacy Coali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Native Welfare Administrator’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Peer Development Initiative (OPDI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Ringette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School Bu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Senior Game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Speed Skat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Wheelchair Sport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’s Highlands Tourism Organiz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rganization For Literacy In 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rganization For The Multi-disabled (Thunder Bay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shawa-Durham Rape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ttawa Chinese Community Servi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ttawa Gay Men’s Wellness Initiat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ttawa Hospital Research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ttawa Rape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ttaw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ver 55 (Lond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awidigong First Nations For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ent Preschool Resource Centre Of The National Capital Reg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ents Of Technologically Dependent Childre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kdale Activity — Recre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kdale Golden Age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kdale Project Rea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kwa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ticipation House — Brant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tners In Employment (Perth Count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th Employ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thways Alcohol and Drug Treat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ula Potts (O/A Na-Gik Consulting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ys Plat First Nation Health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l Aboriginal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l Adul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l Cheshire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l Halton Workforce Development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l HIV/AIDS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gasus Community Project For Adults With Special Nee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ninsula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ople Advocating For Change Through Empowerme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ople In Transition (Allist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ople, Words &amp; Chan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oplecare Not-for-Profit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rth County Transition Home For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tawawa Military Famil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terborough Aids Resource Network (PAR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terborough Native Learning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terborough Youth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hoenix House For Youth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ickering Sports Medicine and Welln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ikangikum Health Author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ines Community Resource Ct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lanification de Main D’oeuvre de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oplar Hill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ort Colborne Community Assoc For Resource Extension (Port Car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ortage Program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owassan and Area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ozitive Pathways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epr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ince Edward County Community Care For Senior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ince Edward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incipal Association Proje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isoners With HIV/AIDS Support Action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fessional Physiotherapy Centr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ject 25-44 (Sudbury) Vocational Resource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ject 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med Hearing Centre (leg 2270377 Ontario In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spectors And Developers Association Of Canada Mining Matt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sychiatric Survivors Network Of Elg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sychiatric Survivors Of Ottawa-Carle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wi-di-goo-zing-ne-yaa-zhing Advisor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ad Coun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eensway Physiotherap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inte United Immigrant Services (O/A Central Eastern Ontario Translation And Interpretation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inte Vocational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ainy Lake Tribal Area Business and Financial Services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ainy River District Victim Services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apport Youth and Famil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bound Child and Youth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d Sky Metis Independen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gina Garde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gional Food Distribution Association Of Northwester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gional Hospice Of Quin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gional Tourism Organization 8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gistered Practical Nurses Associatio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groupement Ethnoculturel Des Parents Francophones De L’Ontario (REP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nascent Fellowshi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nfrew and Area Seniors Home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nfrew County Community Upgrading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nfrew County Sexual Assault/ Rape Crisis Suppor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search Innovation Commercializ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seau Access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seau-Femmes Du Sud-Ouest De L’Ontario (Sarnia-Lambt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v Norm Johnston Youth Residence (Lanark Leeds ’n Grenville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xdale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ideau St Lawrence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ideau-Ottawa Valley Learning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oland Gossage Foundat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oots Community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osalie Ha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ose Garden Family Suppor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ural Ottawa South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.E.A.S. Centre (Support Enhance Access Services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chigo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fehope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int Monica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m Shuqair Physiotherap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ncta Maria Hous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ndwich Teen Action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nguen Health Centre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rnia Lambton Workforce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rnia-Lambton “Rebound” — A Program For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ult Ste Marie North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ult Ste Marie Region Conservation Author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cadding Court Communit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aver Physiotherap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cond Chance Employment Counselling (Wellingt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cond Mile Club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niors Life Enhancement Cent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pent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 Coordination For Children And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 de Toxicomanie Cochrane Sud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a La Famille-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Aux Victimes Cochrane-Smooth Rock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Aux Victimes Du Grand Sud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Aux Victimes Prescott-Russe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Communautaires De Prescott-Russe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D’appui A La Jeunes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de toxicomaine Cochrane Nord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ven South Street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buse Centre (Thunder Ba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and Violence Intervention Services Of Ha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entre (Hamilton And Are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entre For Quint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entre Kingst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entre Of Bra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risis Centre Of Essex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Support Centre Of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Support Centre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Support Services For Women Stormont Dundas Glengarry and Akwesasn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Survivors’ Centre Sarnia-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/Rape Crisis Centre Of Pe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awanag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eguiandah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eshegwan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ingwauk Education Tru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koday Abinojiiwak Obimiwedo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oal Lake 40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lent Voice Canad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mcoe Muskoka Workforce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mcoe Peer Support for Mental Health and Addi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oux-Hudson Employ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oux-Hudson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stering — A Woman’s Pl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ciete Alzheimer de Cornwall et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ciete Alzheimer Sudbury-Manitoulin North Bay et Distri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ftball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mali Centre For Famil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 Asian Autism Awaren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 Asian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 Essex Communit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 Simcoe Community Inform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-East Gre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ern Frontenac Community Services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ien A Domici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pecial Needs Employment Servi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quash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Catharines Mainstream Non-profit Housing Proje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Clair Dufferin Phys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Demetrius Supportive Care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Jude Community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Lawrence Youth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Mary’s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Marys &amp; Area Mobility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Matthew’s Bracondale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Matthew’s Harmon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Matthew’s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. Francis Advocates For The Autistic and Developmentally Disabled (Sarnia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art Me Up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epping Stones Support Services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onehenge Therapeutic Commun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ratford Shakespearean Festival Holding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rathroy Middlesex Hous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dbury Action Centre For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dbury Better Beginnings Better Futures Asso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nset Area Victim Crisis Assistance And Referral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percrawl Produ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perior Greenstone Association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perior North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pport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pport Ontario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pported Training and Rehabilitation In Diverse Environments (STRID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amir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ayside Community Residential and Support Op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chnical Training Group (Stratford And Are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cumseh Community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magami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resa Group Child and Family Ai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Ajax-Pickering Women’s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District Of Parry Sound Employment Services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Elizabeth Fry Society Of Northeastern Ontario-La Société Elizabeth Fry Du Nord-Est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Inn Of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Job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Oshawa Young Women’s Christia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ssalon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ree Oaks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rive Child And Youth Trauma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under Bay And Are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under Bay Literacy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immins And Area Women In Cris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immins And District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immins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immins Native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chlight Industries (Torchlight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Community Employ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Council Fire Native 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Finnish Canadian Senior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Kiwanis Boys And Girls Club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Rape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Workforce Innovation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rent Valley Literac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riathlo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ri-County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rinity Square Caf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rue Experience Supportive Housing and Community Work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urning Poi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krainian Seniors’ Centre Of Sudbur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nion Of Ontario India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nite Here Local 75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nited Brotherhood Of Carpenters &amp; Joiners Of Americ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nited Chiefs and Councils Of Mnidoo Mni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pstream Ottawa Community Mental Health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alley Adult Learn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esta Recovery Program For Wome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Assistance Services Of Oxford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— Lanark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Bruce Grey Pe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Elg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Haldimand Norfolk New Credi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Algom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Bra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Hastings Prince Edward Lennox and Addington Count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Huron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Kingston And Frontena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Leeds and Grenvi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Middle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Nipissing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Pe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Peterborough And Northumber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Renfrew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Sarnia-Lambton Inc.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Stormont Dundas Glengarry And Akwesas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Temiskaming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York Region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Welling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oria County Career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e Independante Et Enrichi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lla Marconi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olence Against Women Services Elgin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tanova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oice Fo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olunteer Centre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bun Tribal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hkohtowin Development Gp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hnapita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kenagun Community Futures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ter Ski Wakeboard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ubetek Business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uzhushk Onigum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wa And Are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yside House Of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yside House Of St Cathar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elland Heritage Council and Multi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ellington County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endat Community Program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estover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hitefish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hitesand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L Counselling And Training For Employ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ldlife Preservation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ndsor Essex Brokerage For Personal Suppor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ndsor Women Working With Immigrant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se Elephan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 In Crisis (Algoma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Centre (Grey and Bruce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Centre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Employment Resource Centre Of Oxford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House Serving Bruce And Gr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Interval Home Of Sarnia Lambt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Multicultural Resource And Counselling Centre Of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Place Of South Niagar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Rural Resource Centre Of Strathroy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Shelter Saakaate Hous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Shelter Second Stage Housing And Counselling Services Of Hu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’s Support Network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-Based Learning Consorti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force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force Development Board Windsor Ess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force Planning Board Of Waterloo Wellington Duffer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ing For Chan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ing Skill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yndham Man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Xeorixs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’s Owl MacLure Cooperative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es Employment Services (Thunder Ba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rk South Simcoe Training and Adjustment Board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 Diversion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 Emergency Shelter Of Peterborough Inc (o/a Yes Shelter For Youth And Famili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 Employment Assistance Headquarter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 Employment Centre — Bold Stree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 Resources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 Services Of Lambton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WCA Peterborough Halibur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onseils scolaires</text:p>
          </table:table-cell>
          <table:table-cell office:value-type="string" table:style-name="ce1">
            <text:p>Bloorview School Author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onseils scolaires</text:p>
          </table:table-cell>
          <table:table-cell office:value-type="string" table:style-name="ce1">
            <text:p>Campbell Children’s School Author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ouvernement de l’Ontario — Ministères</text:p>
          </table:table-cell>
          <table:table-cell office:value-type="string" table:style-name="ce1">
            <text:p>Agriculture, Alimentation Et Affaires Rur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Brampton — Brampton Public Library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Guelph — Police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London — London Public Libra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Toronto — Create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Toronto — Swansea Town Ha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Toronto — Toronto Atmospheric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Kenora Police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Brooke-Alvin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Calv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Charlton And Da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Farad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Gordon/Barrie Is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Huron Sho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Mach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Markstay-Warr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Mattaw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Neeb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St. Char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Six Nations Pol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Bruce M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Engleha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Gore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Latch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Laurentian Hi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Midland — Police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Rainy Riv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Spanis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Thessal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Adelaide Metcalf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Admaston/Brom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Armstro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Assigina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Athe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aldw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eckwi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ill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onfiel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rethou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rudenell, Lyndoch And Ragl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urpee And Mi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arlow/May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as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hamberla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happ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hishol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ockburn Is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olem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onm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Daw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Dor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Dubreuilvi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Enniskill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Evantur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Fauquier-Strick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Front Of Yon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Gauthi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Gill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ar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arr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illi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owi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ud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Ign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Ja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Jocely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John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Jol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Ker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a Vall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ai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ake Of The Woo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arder Lak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imeri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acDonald, Meredith And Aberdeen Add’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ado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atachew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attice-Val Cô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cGar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cKella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cMurrich/Montei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ontagu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oonb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or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Nairn And Hym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Nipig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O’Conn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Opasati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apineau-came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el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ickle Lak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lummer Additio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ri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Red Ro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Schreib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Sioux Narrows-Nestor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South Algonqu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Southwol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St. Josep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Tarbutt And Tarbutt Additio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Tehkumma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The North Sho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Tudor And Cash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Tyendinag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Val Rita-Har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White Riv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Wolla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United Townships Of Head, Clara And Mar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Burk’s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Hilton Beac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New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Oil Spr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South Riv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Sundrid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Thornl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Windsor Police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Administration Des Écoles Provinci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e Développement Économique Des Collectivités Rur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e Gestion De La Chasse Au Gros Gibi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e Lutte Contre La Ra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u Programme De Protection Des Espèces En Pér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Provincial Sur Les Affaires Francopho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Scientifique Du Lac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sur la nomination des juges de pai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sur les nominations à la magistratu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Sur Les Pesticid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’Examen Des Programmes De Gestion Des Risques Des Entrepris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’Experts Cliniciens En Matière De Trouble Du Spectre De L’Austis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 Coordination Pour Le Lac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 Détermination Du Statut Des Espèces En Péril En Ontario (CDSEP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 révision du Programme ontarien d’aide aux victimes de l’hépatite 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 Vérification Interne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s métiers spécialisé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u Fonds Joe Macdonald De Bourses D’Études À L’Intention Des Survivants D’Agents De Sécuri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’Évaluation De La Qualité De L’Éducation Postsecondai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’Évaluation Des Matériaux De Construc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La Fonction Publiqu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Négociation (Loi sur la protection de l’environmen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Protection Des Pratiques Agricoles Norm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Protection Financière Des Éleveurs De Béta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Protection Financière Des Producteurs De Céré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munération Des Juges De Pai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munération Des Juges Provinciau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munération Des Juges Suppléa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munération Des Protonotaires Chargés De La Gestion Des Caus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etraite Des Juges Provinciau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Toponymie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biens cultur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Griefs De La Fonction Publiqu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Langues D’Enseigne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Relations De Travail En Éduc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Services Policiers — Lakeshore (Municipalité D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Services Policiers — Pickle Lake (Canton d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u Code Du Bâti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u Patrimoine Chasse Et Pêch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ontarienne de commercialisation des produits agrico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— Centre Correctionnel Du Centre-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— Centre Correctionnel Du Centre-N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— Centre De Détention D’Elgin-Middles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— Centre De Détention D’Ottawa-Carle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— Centre De Détention De Hamilton 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— Centre De Détention De L’Est D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— Centre De Détention Du Sud D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— Centre De Détention Du Sud-Ou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— Centre Vanier Pour Les Fem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Communautaire — Complexe Correctionnel De Maplehur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e L’Ordre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es Distinctions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es Normes D’Accessibili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es Services De Santé En França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u Fonds D’Assurance Pour L’Achèvement De La Form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u Fonds Pour La Recherche E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Ministériel De L’Éducation De L’Enfance En Difficul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 La Ceinture De Verdu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 la modernisation du droit des affaires et de l’allègement du fardeau réglementai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 La Préven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 Nomination Au Collège Des Méti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 Parcs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s Citoye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u premier ministre pour l’égalité des chan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Public Du Commissaire Des Incendies Sur La Sécurité-Incendi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lers(ères) en questions relatives aux jeu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Équipe spéciale de mise en oeuvre en matière de propriété intellectue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Facilitateur provincial ou facilitatrice provinciale del l’amenagement du territoi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consultatif pour la gestion du bassin versant de la rivière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d’étude sur la distribution des vaccins contre la COVID-19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d’experts du ministre Enquête sur tous les risques liés à l’eau de puits à Chatham-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d’experts en cybersécurité dans le secteur publ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de la Justice Autochto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de travail ministériel sur le numérique et les donné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de travail sur les transports à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Institut De Recherche Agricole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Investissements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L’intervenant pour les perspectives communautai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Le Groupe de travail sur la modernisation relative aux marchés financi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Ministère De L’Environnement, De La Protection De La Nature Et Des Parc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ociété de développement de l’infrastructure du Cercle de feu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ociété De Fiducie Portant Sur La Zone Résidentielle Des Îles D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ociété Financière De L’Industrie De L’Électricité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ociété Ontarienne D’Hypothèques Et De Loge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ociété Ontarienne De Gestion Des Fonds Des Investisseurs Immigra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Tribunal De L’Agriculture, De L’Alimentation Et Des Affaires Rur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Tribunal Des Services Financiers</text:p>
          </table:table-cell>
          <table:table-cell table:number-columns-repeated="16382"/>
        </table:table-row>
        <table:table-row table:number-rows-repeated="10473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Cox, David (CAB)</dc:creator>
    <meta:creation-date>2021-03-19T02:43:43Z</meta:creation-date>
    <dc:date>2021-03-19T02:43:43Z</dc:date>
  </office:meta>
</office:document-meta>
</file>