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bs-pssd-nosalaries-en-utf8-202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tor</text:p>
          </table:table-cell>
          <table:table-cell office:value-type="string" table:style-name="ce1">
            <text:p>Employ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ccessibility Standards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dvisory Council On Drinking Water Quality And Testing Standar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dvisory Council To The Order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gricultural Research Institute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griculture, Food And Rural Affairs Tribu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utism Spectrum Disorders Clinical Expert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ig Game Management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oard Of Negotiation (Environmental Protection A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roader Public Sector Cyber Security Expert Pan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ilding Code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ilding Materials Evalu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siness Law Modernization and Burden Reduc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siness Risk Management Review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apital Markets Modernization Task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ase Management Masters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itizens’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llege Of Trades Appointments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ittee On The Status Of Species At Risk In Ontario (COSSAR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— Maplehurst Correctional Compl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— Toronto South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Central East Correction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Central North Correction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Elgin-Middlesex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Hamilton Wentworth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Ottawa-Carleton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Southwest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Toronto East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Vanier Centr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Opportunities Advoca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nservation Review Board<text:s/>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nstable Joe MacDonald Public Safety Officers’ Survivors Scholarship Fund Committee (CJMPSOSSF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VID-19 Vaccine Distribution Task 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Deputy Judges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Education Relations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inancial Services Tribu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ire Marshal’s Public Fire Safe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ish And Wildlife Heritage Commission (Advisory Boa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rench Language Health Services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Grain Financial Protect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Greenbelt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Hamilton Transportation Task 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Indigenous Justice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Invest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Judicial Appointments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Justices of the Peace Appointments Advisory Committee<text:s/>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Justices Of The Peace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ake Simcoe Coordinating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ake Simcoe Science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anguages Of Instruc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ivestock Financial Protect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inister’s Advisory Council On Special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inister’s Expert Panel All-Hazard Investigation of Well Water in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inisters’ Digital and Data Task 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uskoka Watershed Advisor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Normal Farm Practices Protect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Electricity Financi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Farm Products Marketing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Geographic Nam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Hepatitis C Assistance Plan Review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Honours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Immigrant Investor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Internal Audit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Mortgage And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Park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Research Fund Adviso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esticides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olice Services Board — Lakeshore (Municipality O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olice services Board — Pickle Lake (Township O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ostsecondary Education Quality Assess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emier’s Council on Equality of Opportun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even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Advisory Committee On Francophone Affai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Judges Pens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Judges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Land and Development Facilitat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Schools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ublic Service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ublic Service Grievance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Rabies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Ring of Fire Infrastructure Development Corporation<text:s/>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Rural Economic Development Advisory Pan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killed Trades Pan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al Implementation Team on Intellectual Prope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es At Risk Program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Toronto Islands Residential Community Trus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Training Completion Assurance Fund Adviso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Youth Advis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overnment of Ontario — Ministries</text:p>
          </table:table-cell>
          <table:table-cell office:value-type="string" table:style-name="ce1">
            <text:p>Agriculture, Food And Rural Affai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Brampton — Brampton Public Libra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Guelph —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London — London Public Libr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Toronto — Create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Toronto — Swansea Town Ha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Toronto — Toronto Atmospheric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Kenora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Brooke-Alvin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Calv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Charlton And D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Farad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Gordon/Barrie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Huron Sho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Mach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Markstay-War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Matta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Neeb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St. Char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Six Nations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Bruce M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Engleha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Gore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Latch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Laurentian H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Midland — Police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Rainy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Spanis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Thessal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delaide Metcal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dmaston/Brom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rmstro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ssigin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th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aldw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eckw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ill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onfiel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retho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rudenell, Lyndoch And Ragl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urpee And M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arlow/May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a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hamberl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happ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hishol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ockburn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ole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onm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Daw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Dor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Dubreuil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Enniskill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Evantur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Fauquier-Strick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Front Of Yo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Gauth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Gil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a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arr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illi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ow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ud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Ign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ocely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ohn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o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Ker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 Val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i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ke Of The Woo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rder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imer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cDonald, Meredith And Aberdeen Add’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d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tache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ttice-Val Cô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c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cKell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cMurrich/Monte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ont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oonb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o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Nairn And Hy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Nipi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O’Con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Opasati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apineau-came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e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ickle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lummer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ri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Red Ro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chreib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ioux Narrows-Nestor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outh Algonqu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outhwol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t. Jose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arbutt And Tarbutt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ehkumma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he North Sh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udor And Cash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yendinag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Val Rita-Ha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White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Wolla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United Townships Of Head, Clara And M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Burk’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Hilton Bea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New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Oil Spr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South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Sundri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Thornl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Windsor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000 Islands Region Workforce Development Board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354739 Ontario Inc (o/a Coxwell Physiotherap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490261 Ontario Inc (o/s More Than Word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796392 Ontario Inc (o/a Durham Physiotherapy Clin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2018 Ontario Summer G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9764399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 Different Booklist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 New Day Youth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amjiwnaang First Nation Chippewas Of Sar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C Communautaire/Peninsule Du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Chamber Of Commerce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Leg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Shelter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Sport And Wellness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cess Better Liv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cueil Francophone D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tion Ontarienne Contre La Violence Faite Aux Femmes (AOCV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tion Positive: VIH —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tion Read Community Literacy Centre Of Guel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d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opt4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option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Basic Education Associa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Language And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Learning and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Recreation 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h-shawah-bin Sioux Lookout Lac Seul Victim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Cambridge, Kitchener Waterloo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North Ba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kwesasne Economic Develop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bion Neighbourhood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dervill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exandra Park Neighbourhoo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exandra Park Residen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goma Substance Abuse Rehabilit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goma Workforce Investment Corporation (AW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gonquins Of Pikwakanaga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ice Sadd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liance For South Asian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list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lSteps Child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maguin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maguin Highlands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pha Court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ph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pin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 Learning Styles And Outlooks (ALS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s Community Program Services (Peterborough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s For Women In Prince Edwa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Lanark Leeds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Cornwall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Duffer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Elgin — St Thoma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Grey-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Hastings — Prince Edw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Huron Count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Kenora/Rainy River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London And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Ox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Perth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Peterborough, Kawartha Lakes, Northumberland,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ault Ste Marie and Algoma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udbury-Manito Lt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The Niagara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Timmins-Porcupine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Waterloo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elia Rising Sexual Assault Centre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ethyst Women’s Addi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herstburg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ontario Centre Of Excell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duhyau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imbiigoo Zaagi’igan Anishinaabek (o/a The Lake Nipigon Peopl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ishinaabeg Of Kabapikotawangag Resources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ishnabie Naadmaagi Gamig Substance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ova A Future Without Viol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phasia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pplause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ID Group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nprior Braeside McNab Seniors At Home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ray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ian Community AID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ki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aulted Women’s Help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 Francophone A L’Education Des Services A L’Enfance De L’Ontario (Afese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Canadienne-Francaise De L’Ontario Conseil Regional Des Mille-iles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Des Gestionnaires De L’education Franco-ontarienne (AGE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Francophone Pour L’education Artistiqu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Of Iroquois and Allied Indians (AIA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Of Ontario Snowboard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ikokan Economic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ikokan Literac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lohsa Native Family Healing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N Access For Persons With Disabiliti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undeck-omni-k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utism Services Incorporated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valon Specialized Services For Hard To Serve Youth Inc (o/a Avalon Treatment Program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l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rrie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rrie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rry’s Bay and Area Senior Citizens Hom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tchewana First Nation Of Ojibw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amsville Medical Centr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th Donovan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thesda-House Of Mercy (Bowmanvil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thlehem Housing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g Brothers Big Sisters Of North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g Grassy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idaaban Healing Lod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igtigong Nishnaabe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lack Coalition For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 Of Brant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 Of Cornwall/SD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s Of Kawartha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’ and Girls’ Club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in Injury Association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in Injur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mp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nch 133 Legion Vill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nt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ntford and District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eaking Down Barri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idgepoin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itannia Woods Communit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ockville and Area Community Liv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uc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uce Peninsula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usiness Centre Nipissing Parry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led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ledon-Dufferi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mphill Communities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Career Academy Of Business an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Centre For Gender And Sexual Divers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Chestnut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Mental Health Association — Elgin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Mental Health Association — Fort Frances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Mental Health Association —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Parents For Frenc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Skills Training And Employment Coalition (CSTE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Tooling and Machi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o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pabil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e Centre For Internationally Educated Nur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eers For Inclus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ibbean African Canadian (CAFCAN)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itas School Of 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refour De Formation Pour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refour Des Femmes Du Sud-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tholic Family Development Centr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tholic Famil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tholic Principals’ Leadership Development Ontario (CPLD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YR Community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’elles Centre Des Femmes Francophones Du Nord 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’ Education Et De Formation Pour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’alpha La Rout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Consultation Pour L’embauche Des Jeunes Inc (CCEJ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Cochrane-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Des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Manitouwadge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Pour Adultes Francophones A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Reeducation Cor Jesu De Timmi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or Equitable Library Acces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or Opportunities Respect and Empowerment (CO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or Workfor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ranco-Ontarien Des Ressources En Alphabetisation (Sudbur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Novas — Calacs Francophone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Ontarien De Prevention Des Agressions (COP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pour femmes Ellev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York Centre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s For Seniors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nges Recover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nging Ways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pleau Hornepayne Algoma District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rity House (Windso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tham Kent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tham-Kent Sexual Assault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tham-Ken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ldren’s Services Council Of Victoria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ppewas Of Nawash Uncede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ppewas Of The Thame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ristian Farmers Federation Of Ontario (Cf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ityfolk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lub 2000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ach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achworx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alition Ontarienne De Formation Des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chrane-Smooth Rock Falls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ibri-Centre Des Femmes Francophones Du Comte De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lege Sector Committee For Adult Upgrad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lingwood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umbus House (Pembrok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on Ground Co-operative,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Addiction Services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For Central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For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For Sou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ounselling And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ounselling Services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Home Support —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Justice Alternativ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Justice Initiativ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earning Alternatives (Hastings County And Distri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teracy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— North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— South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— Stormont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Access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Association Of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Belleville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Dundas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Espanol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Fort Er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Hanover And Area Harc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Hunts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Kincardin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Mea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North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Port Colborne Wainfle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Renfrew County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Six Nations “Ronatahskats”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South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St. Marys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Temiskaming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Tillsonbur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Walker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Options For Justice (Ox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Resources For People In Conflict With The La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Support Centr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Support Services Of Niagara Region (CSS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Training &amp; Development Centre For Innovation &amp; Improv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Youth Programs — CF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nections An Early Years Famil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nexontario Health Services Inform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eil D’alpha De Toront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eil Des Organismes Francophones De La Region De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ortium Centre Jules-Lég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tanc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umer/Survivor Initiative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tact Brant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tact Niagara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way Opportunity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tnam-Saunders Job Place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chich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ncil Of Ontario Directors Of Education (CO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nselling Centre Of East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nterpoint Counselling and Educational Co-oper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venant Hous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P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isis Centre North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 Countr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road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roads Employment and Training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-Toronto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tow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TI Canadian Training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urv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lhousie Y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ve Thomas Foundation For Adoption —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visville Physiotherap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wn Patrol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af Access Simcoe —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af Literacy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laware Nation Council Moravian Of The Thames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lta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sign For A New Tomorro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istrict Of Parry Sound Victim Crisis Assistance And Referral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oki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r Roz’s Healing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ryden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nda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Deaf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Region Local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Region Unemployed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bametoo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r Falls Community Health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 York Learning Experi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 York Meals On Wheel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ern Ontario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cosuperior Environmental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den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dgewater Gardens Long Term Car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ganville and District Senior Citizens Need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der Abuse Ontario (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gin Middlesex Oxford Workforce Planning and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gin-St Thomas Youth Employment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Peel-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liot Lake Women’s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ily Murphy Second Stage Reside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athy House Of Recove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loyment And Education Resource Centre Of Cornwall And District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loyment And Resource Services Of Georgian Bay Are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loyment Help Centre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quay-wuk (Women’s Group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ssex County Divers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xtend-a-Family (Toront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Council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Counselling and Support Services For Guelph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Counselling Centre Of Cambridge and North Dumfr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Respite Services (Windsor, Essex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Service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Services Perth-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r Northeast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rmer’s Risk Management Premium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at For Children Of Incarcerated Par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deration De La Jeunesse Franco-ontarienne (FES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deration Des Aines Et Des Retraites Francophone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ield Hocke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ife Hous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irst Step Women’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cus Community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r Youth Initiative I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rt Albany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rward House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ur Counties Brain Inju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ur Counti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ances Harrington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eestyle Ski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iends Supporting Those With Long Term Health Care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nohkwasra Family Assault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rden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teway Centre For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teway Residence Of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eorgian Bay Native Women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erstei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ezhtoojig Employment and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ilbert Centre For Social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lanbrook Home Support Program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lengarry Inter-Agency Group Inc (GIAG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gama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lden Dawn Senior Citizen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od Shepherd Centr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odwill Industries Ontario Great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odwill Industries Ontario Great Lakes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and Council Treaty 3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and Council Treaty 3 Representativ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and River Employment And Train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ater Sudbury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n Communities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n Haven Shelter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nstone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uelph Business Enterpris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ull Bay First Nation (Kiashke Zaaging Anishinaabek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 Norfolk Community Senior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 Norfolk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-Norfolk Women’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-Norfolk Work Group Of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tech Regional Innov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and District 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and District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Centre For Civic Inclu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Community Suppo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Jewish Home For The Ag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Regional India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Steelworkers Area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-Wentworth Chapter Of Native Women Inc (o/a Native Women’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mer Head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rmony Plac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ssle Free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stings And Prince Edward Learn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ve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zel Burns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artwood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llenic Community Of Hamil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lping Hands Oril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mophilia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nvey Inle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sperus Fellowship Community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a Harmony In Action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atu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awath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llside Community Festival Of Guelp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V/AIDS Region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V/AIDS Resources And Community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ckey Ea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ckey Northwe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me and Community Support Services Of 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meward Family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hizaki House Dryden District Crisi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ce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c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tality Workers Training Centre (Hospitality Workers Resource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mewood Hou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ron Communit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ron Shor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tton House Association For Adults With Disabil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migrant Women Services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pact Residential Services Of Grenvill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ependence Plus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ependent Living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an Youth Friendship Society (o/a Thunder Bay Indigenous Friendship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genous Institutes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genous Primary Health Care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genous Tourism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formation Niagara (o/a Incommunit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gamo Family Homes (Woodstock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gersoll Servic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gersoll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inew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n Of The Good Shepherd (Sarni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sight Advant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tegration Communautaire Hearst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terval House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terval House Of Ottawa-Maison Interval D’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roquois Falls Adult Learning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skatewizaagegan No 39 Independe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.W. MacIntosh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aku Konb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ames Bay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ane/Finch Community and Famil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essie’s The June Callwood Centre For Young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ewish Social Services Of Hamil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Bellevill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Kawartha Lakes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Lond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arnia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ault Ste Mari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imcoe and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Thunder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yce Scott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udo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iros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puskasing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warth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wartha Turtle Trauma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wartha/Haliburto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CWA Family And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mptville and District Home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 Brown Recovery Ho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amatewin Native Learning Centre (KN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hte: Ke Midwives, Kontinenhanonhnha Tsi Tkaha: Nayen “They Are Protecting The Seeds At The Bay Of Quinte”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or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ikenomaga Kikenjigewen Employment and Training Services (KKETS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messkanemenow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g’s Daughters Dinner Wa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gs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gston Literacy and Sk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oomaadziwin Education Bod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smen Club Of Cornwal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tchener-Waterloo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-W Seniors Day Program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(Strat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Arnpri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Daybrea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Toronto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-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equipe D’hygiene Mentale Pour Francophones De S D et 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Boite A Lettres De Hea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Cle D’la Baie En Huronie — Assoc Culturelle Francoph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Maison Renaiss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Presence,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bourers Local 493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c Seu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ke Of The Woods Adult Learn 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ke Of The Woods Employment Action Proje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mbton Elderly Outreac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nark County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nce Krasman Memorial Centre For Community Mental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ubach Literac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unch Lab (Eastern Ontario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verendrye Non Profit Supportive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wson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entre De Formation Du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entre Victoria Pour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olleg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mington United Mennonite Homes and Ap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rning Centre For Georg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rning Disabilities Assoc Of Toronto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rning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eds and Grenville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gal Assistance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nnox and Adding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moges Resid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Alliance Of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Niagara West (DBA Niagara West Adult Learning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Nor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South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Sou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York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York-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Group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Link South Centr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Nor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Society Of South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Sou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ving Without Vio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cal 6500 — United Steelworkers Of Ame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cal 837 Nursing Home (Hamilton)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ndon Abused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ndon Community Small Busines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nd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uke’s Place Support and Resource Centre For Women and Child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’chigee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cKay Mano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cTier Nursing St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dawaska Valley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doc C O P 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ggie’s Resource Centre Of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ggie’s:Toronto Sex Workers Action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nstream An Unsheltered Worksho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son Baldwi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son d’amiti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son Interlud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lvern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go Tre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itoulin Family Resour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itoulin-North Shore Victim Crisis Assistance Referr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otsaywin Nanotooji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ple City Centre For Older Adul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rjori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ry Ann Aganash Memorial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tawa Health Co-operati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ttawa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cDowell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(Sudbu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Niagara Falls O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Thorold —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nonite Community Services Of South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nonite New Lif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Consumer/Survivor Employment Assoc Of Es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Network Of Chatham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Progra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Rights Coali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rcury Disabilit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ridian Spine And Joint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ta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tro Labour Educ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tro Toronto Movement For Litera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CBA Forum Itali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d North Network For The Coordination And Development Of Adult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nodahmun Develop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nto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nwaashin Lodge — Indigenous Women’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shkeegogam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ssissau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taanjigami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ziwe Biik Aboriginal Employment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naasged Child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miji Seniors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ose Deer Poi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unt Nemo Christian Nursing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nsee-Delaware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hkegowuk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 Seniors Home Assist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 Women’s Advoc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/Parry Sound Coordinated Sexual Assa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lim Resource Centre For Social Support And Integration (MRCSS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 A B O R S (o/a Neighbours Allied For Better Opportunities In Residential Suppor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icatcheweni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maygoosisagagu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maygoosisagagun Ojibway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omi’s Family Resource Centre (Winchest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otkamegwan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tive Horizons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tive Women’s Resourc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 Che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ar North Palliative Care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lson Youth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Beginnings (Essex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Beginnings ABI + Stroke Recove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Canadians’ Centre Of Excel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Frontiers Support Services — London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Starts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comer Women’s Services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 Centre For The A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Centre For Independent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District Homes Comm Ph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Falls Occupation Help An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Region Sexual Assault Centre (CARS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Regiona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Regional Nativ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Training and Employ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Victim Crisis Suppor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gigoonsiminika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ijkiwendidaa Anishnaabekwewag Service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piss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pissing Transitio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sbet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kee Kw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kiiwin Tribal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folk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Algoma Employment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Algoma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Bay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Caribou Lake First Nation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Channe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Cochrane Addiction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East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Hastings Community Integrati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hore Commun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hore Tribal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imcoe Victim Crisi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uperior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Yorkers For Disabled Pers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Community Develop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Nishnawbe Educa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umberland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umberland Family Respite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west Training and Adjust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western Ontario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va Vita Women’s Shelter Inc (o/a Nova Vita Domestic Violence Preven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vocentr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’Connor Rehabilitation and Wellness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k Centre Alternative Community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k Ridges Hospice Of Durham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sis Addiction Recovery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sis 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bashkaandaga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jibways Of Onigam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lde Forge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lder Adult Centres Association Of Ontario (OAC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gwanada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4-H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boriginal Head Sta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boriginal HIV/AIDS Strate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gri-food Educ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mateur Kickbox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mateur Wrest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rtistic Swim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For Behaviour Analy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For Mathematics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Adult And Continuing Education School Board Administrators (CESB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Crime Stopp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Distress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Residents’ Counci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Badmint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Baseball Association (o/a Baseball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Bean Grow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oalition Of Rape Crisis Centres (OCRC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olleges Athletic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ouncil Of Shoo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ulture D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url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East Economic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Fenc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Five-Pin Bowle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Fruit and Vegetable Growers’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Masonry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Museum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Native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Native Welfare Administrator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Peer Development Initiative (OPD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Ringett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School Bu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Senior Game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Speed Skat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Wheelchair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’s Highlands Tourism Organiz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rganization For Literacy In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rganization For The Multi-disabled (Thunder Ba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shawa-Durham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Chinese Community Servi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Gay Men’s Wellness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Hospital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ver 55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awidigong First Nations For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ent Preschool Resource Centre Of The National Capital Reg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ents Of Technologically Dependent Childre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dale Activity — Recre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dale Golden Ag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dale Project Re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wa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ticipation House — Brant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tners In Employment (Perth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th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thways Alcohol and Drug Treat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ula Potts (O/A Na-Gik Consulting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vilion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ys Plat First Nation Health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Aboriginal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Cheshire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Halton Workforce Development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HIV/AID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gasus Community Project For Adults With Special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ninsul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 Advocating For Change Through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 In Transition (Allis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, Words &amp;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care Not-for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rth County Transition Hom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awawa Military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erborough Aids Resource Network (PA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erborough Native Learn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erborough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hoenix House For Yout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ickering Sports Medicine and Well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ikangikum Health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ines Community Resource Ct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plar Hil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rt Colborne Community Assoc For Resource Extension (Port Car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rtage Program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wassan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zitive Pathway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epr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escott-Russell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e Edward County Community Care For Seni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e Edwar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ipal Associ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soners With HIV/AIDS Support Actio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fessional Physiotherapy Centr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ject 25-44 (Sudbury) Vocational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ject 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med Hearing Centre (leg 2270377 Ontario In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spectors And Developers Association Of Canada Mining Mat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sychiatric Survivors Network Of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sychiatric Survivors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wi-di-goo-zing-ne-yaa-zhing Advisor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ad Coun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eensway Physio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inte United Immigrant Services (O/A Central Eastern Ontario Translation And Interpreta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inte Vocational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iny Lake Tribal Area Business and Financial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iny River District Victim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pport Youth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bound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d Sky Metis Independen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na Gard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onal Food Distribution Association Of Northwe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onal Hospice Of Quin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onal Tourism Organization 8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stered Practical Nurs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roupement Ethnoculturel Des Parents Francophones De L’Ontario (REP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ascent Fellow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frew and Area Seniors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frew County Community Upgrad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frew County Sexual Assault/ Rape Crisi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search Innovation Commercializ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seau Acces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seau-femmes Du Sud-ouest De L’Ontario (Sarnia-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v Norm Johnston Youth Residence (Lanark Leeds ’n Grenvill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xdale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ideau St Lawrenc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ideau-Ottawa Valley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ger Neilson House For Palliative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land Gossage Found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ots Community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salie Ha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se Garden Family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ural Ottawa S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.E.A.S. Centre (Support Enhance Access Service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chigo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fehop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int Monic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m Shuqair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ncta Maria Hous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ndwich Teen Ac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nguen Health Centr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rnia Lambton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rnia-Lambton “Rebound” — A Program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ult Ste Marie North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ult Ste Marie Region Conservation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cadding Court Communit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aver Physiotherap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cond Chance Employment Counselling (Welling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cond Mile Club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niors Life Enhance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rpent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rvice Coordination For Children And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rvices Communautaires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ven South Street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buse Centre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and Violence Intervention Services Of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(Hamilton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For Quint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Kings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risis Centre Of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pport Centr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pport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pport Services For Women Stormont Dundas Glengarry and Akwesasn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rvivors’ Centre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/Rape Crisis Centre Of 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awan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eguiandah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eshegw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ingwauk Education Tru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koday Abinojiiwak Obimiwed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oal Lake 40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lent Voi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mcoe Muskoka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mcoe Peer Support for Mental Health and Addi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oux-Hudson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oux-Hudson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stering — A Woman’s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ftball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mali Centre For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Asian Autism Aware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Asian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Cochrane Addictions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Essex Communi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Simcoe Community Inform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-East Gre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pecial Needs Employmen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quas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Catharines Mainstream Non-profit Housing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Clair Dufferin Phys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Demetrius Suppor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Jude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Lawrence Youth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ry’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rys &amp; Area Mobility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tthew’s Bracondal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tthew’s Harmon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tthew’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. Francis Advocates For The Autistic and Developmentally Disabled (Sarni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art Me Up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epping Stones Support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onehenge Therapeutic Commun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ratford Shakespearean Festival Hold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rathroy Middlesex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Action Centre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and Manitoulin Training And Adjust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Better Beginnings Better Futures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Community Servi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East Seniors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nset Area Victim Crisis Assistance And Referral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ercrawl Produ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erior Greenstone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erior North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port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port Ontario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ported Training and Rehabilitation In Diverse Environments (STRI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amir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ayside Community Residential and Support Op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chnical Training Group (Stratford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cumseh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magami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resa Group Child and Family Ai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Ajax-Pickering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District Of Parry Sound Employment Services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Elizabeth Fry Society Of Northeastern Ontario-La Société Elizabeth Fry Du Nord-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Inn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Job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Oshawa Young Women’s Christ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ssalo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ree Oaks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rive Child And Youth Trauma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rive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under Ba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under Bay Liter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iskaming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And Area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And Distric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chlight Industries (Torchlight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Community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Council Fire Native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Finnish Canadian Senio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Kiwanis Boys And Girls Club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Workforce Innova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ent Valley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iathlo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i-County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inity Square Ca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ue Experience Supportive Housing and Community Work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urning Poi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krainian Seniors’ Centre Of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on Of Ontario Indi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te Here Local 75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ted Brotherhood Of Carpenters &amp; Joiners Of Ame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ted Chiefs and Councils Of Mnidoo Mni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pstream Ottawa Community Mental Health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alley Adult Lear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esta Recovery Program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Assistance Services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—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Bruce Grey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Haldimand Norfolk New Cred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Hastings Prince Edward Lennox and Addington Coun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Huro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Kingston And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Leeds and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Middle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Nipissing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Peterborough And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Renfrew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Sarnia-Lambton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Stormont Dundas Glengarry And Akwesas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Temiskaming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York Regio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oria County Career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lla Marcon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olence Against Women Services Elg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tanova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oice F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olunteer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bun Tribal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hkohtowin Development G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hnapita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kenagun Community Future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ter Ski Wakeboard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ubetek Busines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uzhushk Onigum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wa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yside House Of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yside House Of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lland Heritage Council and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llington County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ndat Community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stover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hitefish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hitesan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L Counselling And Training For Employ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ldlife Preservatio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ndsor Essex Brokerage For Personal Suppo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ndsor Women Working With Immigrant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se Elephan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 In Crisis (Algom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Centre (Grey and Bruc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Centre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Employment Resource Centre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House Serving Bruce And Gr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Interval Home Of Sarnia Lamb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Multicultural Resource And Counselling Centr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Place Of South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Rural Resource Centre Of Strathro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Shelter Saakaat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Shelter Second Stage Housing And Counselling Services Of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Support Network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-Based Learning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Development Board Windsor Es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Planning Board Of Waterloo Wellington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Planning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ing For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ing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yndham Ma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Xeorixs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’s Owl MacLure Cooperativ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es Employment Services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rk South Simcoe Training and Adjustment Boa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Diversio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Emergency Shelter Of Peterborough Inc (o/a Yes Shelter For Youth And Famil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Employment Assistance Headquart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Employment Centre — Bold Stre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Resources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Services Of Lambton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urn Y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WCA Peterborough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chool Boards</text:p>
          </table:table-cell>
          <table:table-cell office:value-type="string" table:style-name="ce1">
            <text:p>Bloorview School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chool Boards</text:p>
          </table:table-cell>
          <table:table-cell office:value-type="string" table:style-name="ce1">
            <text:p>Campbell Children’s School Authority</text:p>
          </table:table-cell>
          <table:table-cell table:number-columns-repeated="16382"/>
        </table:table-row>
        <table:table-row table:number-rows-repeated="10473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Cox, David (CAB)</dc:creator>
    <meta:creation-date>2021-03-19T02:43:57Z</meta:creation-date>
    <dc:date>2021-03-19T02:43:57Z</dc:date>
  </office:meta>
</office:document-meta>
</file>