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compendium-nosalaries-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eur</text:p>
          </table:table-cell>
          <table:table-cell office:value-type="string" table:style-name="ce1">
            <text:p>Employe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490261 Ontario Inc (o/s More Than Word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536093 Ontario Inc (o/a Kimberlane Residen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Different Booklist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P R Welding And Consult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Labour Force Development Circl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Leg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port And Wellness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erta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ess County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Positive: VIH -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nai Residenti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pt4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anguage And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Recreation 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ican Canadian Christia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icans In Partnership Against AI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o-Canadian Caribbean Association Of Hamilton &amp; District (O/A A C C A Communit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e Aux Seniors De Sudbury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Cambridge, Kitchener Waterloo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bion Neighbourhood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dervill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ice Sadd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 About Vaugh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ance For South Asian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ance Of Portuguese Clubs And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h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Duffer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astings -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uron Count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rth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e Niagara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Southwest Partn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thyst Women’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caster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bek Employment and Training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phasia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ma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nprior And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nprior Braeside McNab Seniors At Home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kennonia Senior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aulted Women’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Canadienne-Francaise De L’Ontario Conseil Regional Des Mille-Iles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Des Gestionnaires De L’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Des Professionnel De La Chanson Et De La Musique (APCM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Francophone Pour L’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Pour Integration Communautaire Du Nord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thma Research Group Windsor-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ameksheng Anishnawbek (Whitefish Lake First Nati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lohsa Family Healing Services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N Access For Persons With Disabiliti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ndeck-omni-k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ror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tism At Communicare Therapy Inc O/A Ac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.O.L.T. Charitabl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l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aches International Jazz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arskin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rnadette McCann House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daaban Healing Lod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njitiwaabik Zaaging Anishinaabek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ck Boys Cod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ck Coalition For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xing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’ and Girls’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s Of Kawartha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s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in Injur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ch 133 Legion Vill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idgenorth Women’S Mentorship &amp; Advocac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idgepoi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limia Anorexia Nervosa Association (o/a BAN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rk’s Fall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 Senior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areer Academy Of Business an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entre For Refugee And Immigrant Health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anufacturers and Expor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-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Hastings And Prince Edward Counties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Salsa Festivals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Skills Training And Employment Coalition (CSTE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Society For Civil Engineer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e Centre For Internationally Educated Nur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eers For Inclus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itas School Of 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olinian Canada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p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s Femmes Du Sud-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Family Development Centr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Principals’ Leadership Development Ontario (CPLD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AlphaPl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harles-Emile Claud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ommunautaire Regional D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ulturel Arte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nsultation Pour L’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unselling De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Et De Perfectionnement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education Cor Jesu De Timmi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ssources d’emploi et d’éducation de Cornwall et district,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Novas -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’Elles Centre Des Femmes Francophones Du Nord 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es Recover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And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rity House (Windso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 Kent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 Witness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ren’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Georgina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Nawash Uncede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ristian Farmers Federation Of Ontario (Cf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inefranc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ityfolk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iff R Shar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ub Garcons Et Filles De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ch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lition Ontarienne De Formation Des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de-Ontario Educ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ding4veter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ibri-Centre Des Femmes Francophones Du Comte De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ingwood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ission De Formation Et D’adaptation De Sudbury &amp;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Concepts Of Woolwich Wellesley and Wilmo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Central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Sou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And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Home Support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Alternativ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ccess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nd Respite Services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Durham N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ea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North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Port Colborne Wainfl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ix Nations "Ronatahskats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t. Marys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Temiskaming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Tillsonbur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Walker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-Central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Resources For People In Conflict With The La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Centr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Services Of Niagara Region (CSS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Training &amp; Development Centre For Innovation &amp; Improv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Youth Programs - CF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Ywca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cussion Legacy Foundation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nections An Early Years Famil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eil D’alpha De Toront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eil Des Organismes Francophones De La Region De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tanc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truction And Allied Workers Local Union 607 Training And Education Fund (Liun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umer/Survivor Initiative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tact Brant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tact Niagara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way Opportunity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tnam-Saunders Job Place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chich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cil Of Ontario Directors Of Education (CO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selling Centre Of East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isis Centre North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isis Homes Inc (o/a Faye Peterson Transition Hous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 Countr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road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-Toronto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tow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TI Canadian Training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urv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lhousie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ve Thomas Foundation For Adoption -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visville Physiotherap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wn Patrol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Access Simcoe -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Literacy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Outreach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er Lake First Nation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laware Nation Council Moravian Of The Thames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lta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sign For A New Tomorro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iefenbunker Canada’S Cold War Muse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istrict Of Parry Sound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iv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oki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omestic Abuse Services Ox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yden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nda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Deaf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Family Court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Local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Unemployed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bametoo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r Falls Community Health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rly Childhood Development Initiative (Ecd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 York Learning Experi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 York Meals On Wheel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ern Ontario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ern Ontario Warden’S Caucu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wood Psycholog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cosuperior Environmental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den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ganville and District Senior Citizens Need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der Abuse Ontario (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 Middlesex Oxford Workforce Planning and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-St Thomas Youth Employment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Southern Ontari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liot Lake Women’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ily Murphy Second Stage Reside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athy House Of Recove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loyment Help Centre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nvironmental Defen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pilepsy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ay-wuk (Women’s Group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ipe De Sante Familiale Academique Montf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ipe De Sante Familiale Plantagene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ipe Sante Familiale 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ssex County Divers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xcellence In Manufactur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cil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selling Centre Of Cambridge and North Dumfr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Respite Services (Windsor, Essex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Service Thames Val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 Northeast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mer’s Risk Management Premium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CJ Refuge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at For Children Of Incarcerated Par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 La Jeunesse Franco-ontarienne (FES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s Aines Et Des Retraites Francophone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stival Franco-Ontarien (2006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stival Managemen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stival Of The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Nations Metis And Inuit Education Association Of Ontario (Fnmi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Step Women’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od And Beverag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est City Airshow (O/A Airshow Lond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ward House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y Labour Market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ances Harrington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and Advocates-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Supporting Those With Long Term Health Care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nge Of Toronto Theatr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ontenac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rden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teway Centre For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orgian Bay Native Women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t A-Hea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anbrook Home Support Program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obal Citizens Care For Underprivileged And Refugee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obus Thea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Bizar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Council Treaty 3 Representativ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River Employment And Train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at Norther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k Orthodox Archdiocese of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Communities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stone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Action Pour L’Enfant La Famille Et La Communa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Inter-Agence de Glen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uelph Busines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ckerg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men’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tech Regional Innov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ommunity Suppo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East Kiwanis Boys and Girls Club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Jewish Home For The Ag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Steelworkers Are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-Wentworth Chapter Of Native Women Inc (o/a Native Women’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rmony Plac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ve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ping Hands Oril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mophilia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nvey Inle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ritage Skill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 Harmony In Action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tu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wath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nton Scaffold Solu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gion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sources And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m Youth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me and Community Support Services Of 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meward Family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pewell Children’s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Of Windsor and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tality Workers Training Centre (Hospitality Workers Resource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man Endeavou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ntsville Chamber Of Commerce (O/A Huntsville/Lake Of Bays Chamber Of Commer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 Shor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ia Area Aboriginal Assistanc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migrant Services - Guelph - Welling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migrant Women Services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migrants Working Centre (Hamil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pact Event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pact Residential Services Of Grenvill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 Honour Of The Ones We Lo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t First Nations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t Living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t Living Resource Centre-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Institutes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Tourism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o Canada Art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ustry Education Council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formation Niagara (o/a Incommunit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amo Family Homes (Woodstock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ide Out Lesbian And Gay Film Festiva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ight Advant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titut De Recherche Innov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égration Communautaire Comté de Stormo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Nipissing 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skatewizaagegan No 39 Independe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talian Contemporary Film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ku Konb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essie’s The June Callwood Centre For Young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ewish Social Services Of Hamil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bst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Hamilton Burlington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awartha Lakes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gita Mikam Aboriginal Employment &amp;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iros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-Na-Chi-Hih Specialized Solvent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puskasing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 Particip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 Brown Recovery Ho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hte: Ke Midwives, Kontinenhanonhnha Tsi Tkaha: Nayen “They Are Protecting The Seeds At The Bay Of Quinte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ogamisis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or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ikenomaga Kikenjigewen Employment and Training Services (KKETS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messkanemenow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s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ston Literacy and Sk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oomaadziwin Education Bod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smen Club Of Cornwal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tchener-Waterloo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-W Seniors Day Program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Boite A Lettres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Cle D’la Baie En Huronie- Assoc Culturelle Francoph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Arc-En-Cie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De Soins Palliatifs Roger Neil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Renaiss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bourers Local 493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c Seu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Adult Learn 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Employment Action Proje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mbton Elderly Outreac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nce Krasman Memorial Centre For Community Mental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(Strat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Arnpri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Daybrea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Toronto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-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ubach Literac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unch Lab (Eastern Ontari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verendrye Non Profit Supportive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wson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de Counselling Mi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De Formation Du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Victoria Pour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lub Canadien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olleg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onseil sur le vieillissement d’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Rassemblement Pour L’alphabétisation Dela Communaute Urbaine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mington United Mennonite Homes and Ap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Centre For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Disabilities Assoc Of Toronto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eds and Grenville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nnox and Adding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equipe De Sante Familiale Connex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felong Leadership Institut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moges Resid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ndsay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integration Communautaire D’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Alliance Of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Nor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Sou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-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Group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Eastern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South Centr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Nor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Ontario Central South Region Literacy Network (LOC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Society Of South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Sou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ving Without Vio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Abused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yalis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uke’s Place Support and Resource Centre For Women and Child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cKay Mano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cTier Nursing St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doc C O P 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’s Resource Centre Of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’s:Toronto Sex Workers Action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netaw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Baldwi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D’Amit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Interlud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maweswen, The North Shore Tribal Council Secretaria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go Tre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 Family Resour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otsaywin Nanotooj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ple City Centre For Older Adul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jori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kham African Caribbean Canad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kham And East York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y Ann Aganash Memorial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achew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awa Health Co-operati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tawa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cDowell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’chigee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Thorold -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nonite Community Services Of South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nonite New Lif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Progra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Rights Coali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H 100 Tee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aynt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odahmun Develop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waashin Lodge - Indigenous Women’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rable Inc (O/A Mirable Marketing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hkeegogam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sissau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taanjigami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modzawin Heal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sged Child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my Monitor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ose Deer Poi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unt Nemo Christian Nursing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uvement Des Intervenants Et Des Intervenantes En Communication Radio De L’Ontario (Micr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hkegowuk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ic And Beyo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Ambulance Service C A C 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catcheweni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nstay Non-profit Building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maygoosisagagun Ojibway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omi’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onal Electrical Trade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Women’s Resourc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lson House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lson Youth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skant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twork For The Advancement Of Black Commun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(Essex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Canadians’ Centre Of Excel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Frontiers Support Services -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Unionville Hom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comer Women’s Servic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market Chamber Of Commer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Chapter - Native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gerian Canadians For Cultural Educational And Economic Progres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gigoonsiminika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gon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sbet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iiwin Tribal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folk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Of Superior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entre For Advance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nnections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a Vita Women’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ville Hospital Volunte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sis Addiction Recovery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bashkaandaga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’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jibways Of Onigam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lde Forge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 Solid Groun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eida Nation Of The Th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gwanada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kwehon:We Midwives Collec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IV/AIDS Strate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gri-food Educ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Kickbox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rtistic Swim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Family Med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Mathematics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Adult And Continuing Education School Board Administrators (CESB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Youth Employ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seball Association (o/a Baseball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lture D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lectrical Industry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ootball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ruit and Vegetable Growers’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arness Hor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acros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and Trust Alli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useum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Education Counsel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Welfare Administrator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Pork Industry Council (Op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Restaurant Hotel and Motel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ociety For Crippled Children (Easter Seals On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Table Tenni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’s Highlands Tourism Organiz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The Multi-disabled (Thunder Ba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Chinese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Gay Men’s Wellnes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Hospital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ya Media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 Preschool Resource Centre Of The National Capital Reg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Black Childre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Partenaires En Education (PP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is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Activity - Recre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view Meadows Christian Retirement Vill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icipation Lodge-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ners In Employment (Perth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ches 360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ys Pla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borigina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Halton Workforce Development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ninsul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Advocating For Change Through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In Transition (Allis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sonal Attendant Ca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awawa Military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oenix House For Yout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ckering Sports Medicine and <text:s/>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lot Plac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nes Community Resource Ct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lanification de Main D’oeuvre d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rtage Program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sitive Living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wer To Be Interna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escot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ma Care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County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County Community Care For Seni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soners With HIV/AIDS Support Actio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gram Read (Sault Ste Mari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Iri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 Media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iatric Survivors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ckstart Early Years Partnershi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dius Child And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 and Shine Behavioural Counselling Services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Women’s Shelter Of Ho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pport Youth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na Gard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Tourism Organization 8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Tourism Organization Fou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stered Practical Nurs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roupement Ethnoculturel Des Parents Francophones De L’Ontario (REP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-Femmes Du Sud-Ouest De L’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verdale Immigrant Women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ckton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ots &amp; Wings Psycholo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ots Community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nnymede Long Term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Ontario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m Shuqair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cta Maria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guen Health Centr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-Lambton "Rebound" - A Program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geen First Nation (29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Community Information And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dding Court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rborough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aver Physiotherap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away Valley Meat Cutting Schoo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enity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de Toxicomanie Cochrane Su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 La Famille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Cochrane-Smooth Rock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Communautaires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de toxicomaine Cochrane No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buse Centre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and Violence Intervention Services Of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Kings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risis Centre Of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Centr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rvivors’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guiandah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shegw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bogama First N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ngwauk Teaching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oal Lake 40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ooniyaa Wa-Biit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lent Voi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Muskoka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brie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de Cornwall et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Sudbury-Manitoulin North Bay et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Autism Aware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Canadians Health &amp;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Essex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Simcoe Community Inform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-East Gre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ien A Domici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pecial Needs Employmen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Catharines Mainstream Non-profit Housing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Clair Dufferin Phys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Demetrius Suppor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Hilda’s Tow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ry’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Thomas-Elgin Second Stage Transitional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efanie Vander Slagt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epping Stones Support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ford Chefs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ford Tourism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hroy Middlesex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ccess Beyond Limits Educat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Action Centre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Better Beginnings Better Futures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nshine Centr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crawl Produ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 Ontario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ed Training and Rehabilitation In Diverse Environments (STRI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lk Is Free Thea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lma Grant P 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magami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resa Group Child and Family Ai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Ajax-Pickering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Elizabeth Fry Society Of Northeastern Ontario-La Société Elizabeth Fry Du Nord-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Healing Of The Seven Generations "A Community Healing Strategy &amp; Support Program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Inn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Job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Ontario Electrical Le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Ontario Mission Of The Deaf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orold Municipal Non-Profit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ree Oak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rive Child And Youth Trauma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Liter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es Change Women’s Employment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And Area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And Distric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Consumer Survivors Network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Festivals And Events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chlight Industries (Torchligh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Busines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mmunity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ncert Orchest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uncil Fire Native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Finnish Canadian Senio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Steelworkers Job A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Workforce Innova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-County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nity Square Ca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ue Experience Supportive Housing and Community Work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urning Poi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Cultur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Seniors’ Centre Of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on Of Ontario Ind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son Benevolen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 Here Local 75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d Chiefs and Councils Of Mnidoo Mni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zima Women Relief Group Interna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alley Adult Lear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aughan African Canad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esta Recovery Program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Assistance Services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Bruce Grey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Hastings Prince Edward Lennox and Addington Coun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Huro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Kenora &amp;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Kingston And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Leeds and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Middle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Nipissing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Peterborough And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Renfrew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arnia-Lambton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tormont Dundas Glengarry And Akwesas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Temiskaming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York Regio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oria County Career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e Independante Et Enrichi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olence Against Women Services Elg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oice F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olunteer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ter’s Edge Festivals And Ev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uzhushk Onigum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wa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ys Mental Health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yside House Of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lland Heritage Council and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llington County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ndat Community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st Carleton Snowmobile Trails Associ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st Niagara Pallia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 Owl Native Ancestry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fish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san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igwas Elder And Senior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kwemikong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kwemikong Unceded Indian Reserve (WUI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dlife Preservatio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mot Family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igo First Nation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Centre For Film Digital Media <text:s/>&amp; The Creative A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Essex Brokerage For Personal Suppo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Women Working With Immigrant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 In Crisis (Algom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Centre (Grey and Bruc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Centre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Employment Resource Centre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House Serving Bruce And Gr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Interval Home Of Sarnia Lamb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Place Of South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Place St Catharines and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helter Saakaat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helter Second Stage Housing And Counselling Services Of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upport Network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odstock And District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-Based Learn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Planning Board Of Grand Er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Planning Board Of Waterloo Wellington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For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yndham M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es Employment Services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es You Ca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South Simcoe Training and Adjustment Boa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West Active Living Centre (YWA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ng And Potential Father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Cultu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Diversio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Employment Assistance Headquart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Resources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Services Of Lambton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’s Owl MacLure Cooperativ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nseils scolaires</text:p>
          </table:table-cell>
          <table:table-cell office:value-type="string" table:style-name="ce1">
            <text:p>Administration scolaire CHE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nseils scolaires</text:p>
          </table:table-cell>
          <table:table-cell office:value-type="string" table:style-name="ce1">
            <text:p>Bloorview School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Brampton - Brampton Public Libra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Guelph -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London - London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- Create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- Toronto Atmospheric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Kenora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Brooke-Alvin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Calv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Charlton And D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Farad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Gordon/Barrie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Huron Sho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ch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rkstay-War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tta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Neeb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St. Char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Niagara Regional Hou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Six Nations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Bruce M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Cobal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Dese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Engleh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Gore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Latch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Laurentian H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Midland - Police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Rainy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Spani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Thessal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dmaston/Brom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rmstr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ssigin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aldw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eckw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ill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onfie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etho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udenell, Lyndoch And Ragl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rlow/May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amberl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le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nniskill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Fauquier–Strick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Front Of Yo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ow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 Val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rder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cDonald, Meredith And Aberdeen Add’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ache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tice-Val Cô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nt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onb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ipi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’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ickle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Red Ro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outh Algonqu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arbutt And Tarbutt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Val Rita-Ha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olla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Thornl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Administration Des Écoles Provinci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Développement Économique Des Collectivité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Gestion De La Chasse Au Gros Gib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Lutte Contre La R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Programme De Protection Des Espèces En Pér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Tuteur Et Curateur Public Sur Les Place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Ontarien De Lutte Contre Le Vih Et Le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Provincial Sur Les Affaires Francopho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cientifique Du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es nominations à la magistrat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perts Cliniciens En Matière De Trouble Du Spectre De L’Austis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Détermination Du Statut Des Espèces En Péril En Ontario (CDSEP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la propriété intellectuelle pour la Plateforme ontarienne des données sur la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Vérification Intern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s métiers spécialisé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évaluation Des Médica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amen Des Programmes De Gestion Des Risques Des Entrepri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e Du Fonds De Reserve Forest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u Fonds Joe Macdonald De Bourses D’Études À L’Intention Des Survivants D’Agents De Sécur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civile de l’Ontario sur la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appel Et De Révision Des Services De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Des Pratiques Agricoles Norm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Éleveurs De Béta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Producteurs De Céré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De Pai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Supplé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Protonotaires Chargés De La Gestion Des Cau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etraite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Toponymi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affaires municipale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biens cultur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Griefs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Langues D’enseignemen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Relations De Travail En É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transports routier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 La Qualité De L’Éducation Postsecond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s Matériaux De Constru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Code Du Bâti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Patrimoine Chasse Et Pêch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Correctionnel Du Centre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Correctionnel Du Centre-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De Détention De Hamilton 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De Détention De L’Est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De Détention D’Elgin-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De Détention D’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entre De Détention Du Sud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– Centre De Détention Du Sud-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– Centre Vanier Pour L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- Complexe Correctionnel De Maplehu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 L’Ordr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Distinction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Normes D’Accessibil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Services De Santé En França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D’Assurance Pour L’Achèvement De La 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Pour La Recherch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 L’Éducation De L’Enfance En Difficul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s Patients Et Des Famil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’administration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’aménagement - Sault Ste. Marie-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Ceinture De Verd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modernisation du droit des affaires et de l’allègement du fardeau réglement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Pré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s Citoy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s Pharmaci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u premier ministre pour l’égalité des cha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ontarien des données sur la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Public Du Commissaire Des Incendies Sur La Sécurité-Incend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pour la viabilité financière à long terme de l’Université Laurentien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pour l’aménagement de la Plac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sur la création d’une entité de ressources centralisées sur la propriété intellectu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, Services numériques de l’Ontario (Office des donné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s(ères) en questions relatives aux jeu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D’évaluation Des Demandes De Subvention - Algoma, Cochrane, Manitoulin Et Sudbury - Fo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spéciale de mise en oeuvre en matière de propriété intellectu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iducie pour la conservation des espèces en peril (Agence pour l’action en matière de conservation des espè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consultatif pour la gestion du bassin versant de la rivière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experts du ministre Enquête sur tous les risques liés à l’eau de puits à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experts en cybersécurité dans le secteur 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la Justice Autoch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travail ministériel sur le numérique et les donné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travail sur les transports à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étude sur la distribution des vaccins contre la COVID-19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Institut De Recherche Agricol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Investissement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’intervenant pour les perspectives communautai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abour-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e Groupe de travail sur la modernisation relative aux marchés financ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Métiers spécialisé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Ministère De L’Environnement, De La Protection De La Nature Et Des Parc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ffice Des Affaires Des Victimes D’actes Crimin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ntario Workforce Recovery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ntario’s Task Force on Women and the Econom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développement de l’infrastructure du Cercle de feu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Fiducie Portant Sur La Zone Résidentielle Des Îles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Financière De L’Industrie De L’Électricité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e Financement De La Croiss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e Gestion Des Fonds Des Investisseurs Immigr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’Hypothèques Et De Log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’appel De L’agriculture, De L’alimentation Et Des Affaire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’enfance En Difficulté De L’ontario (Anglais) (Tribunaux Decisionne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’enfance En Difficulté De L’ontario (Français) (Tribunaux Decisionnels Ontario)</text:p>
          </table:table-cell>
          <table:table-cell table:number-columns-repeated="16382"/>
        </table:table-row>
        <table:table-row table:number-rows-repeated="10473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1211</meta:generator>
    <dc:creator>Microsoft Office User</dc:creator>
    <meta:creation-date>2023-01-06T20:02:13Z</meta:creation-date>
    <dc:date>2023-01-06T20:02:13Z</dc:date>
  </office:meta>
</office:document-meta>
</file>