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71979166666667cm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bs-pssd-compendium-nosalaries-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tor</text:p>
          </table:table-cell>
          <table:table-cell office:value-type="string" table:style-name="ce1">
            <text:p>Employ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ccessibility Standards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dvisory Council On Drinking Water Quality And Testing Standar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dvisory Council To The Order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gricultural Research Institute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griculture, Food and Rural Affairs Appeal Tribu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Autism Spectrum Disorders Clinical Expert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ig Game Management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roader Public Sector Cyber Security Expert Pan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ilding Code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ilding Materials Evalu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siness Law Modernization and Burden Reduc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Business Risk Management Review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apital Markets Modernization Task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ase Management Masters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itizens’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ittee On The Status Of Species At Risk In Ontario (COSSAR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ittee To Evaluate Dru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- Maplehurst Correctional Compl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- Toronto South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Central East Correction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Central North Correction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Elgin-Middlesex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Hamilton Wentworth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Ottawa-Carleton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Southwest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Toronto East Deten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Advisory Board Vanier Centr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mmunity Opportunities Advoca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nservation Review Board<text:s/>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nstable Joe MacDonald Public Safety Officers’ Survivors Scholarship Fund Committee (CJMPSOSSF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COVID-19 Vaccine Distribution Task 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Deputy Judges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Education Relations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ire Marshal’s Public Fire Safe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ish And Wildlife Heritage Commission (Advisory Boa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orestry Futures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French Language Health Services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Grain Financial Protect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Grant Review Team - Algoma, Cochrane, Manitoulin And Sudbury - Ontario Trillium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Greenbelt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Hamilton Transportation Task 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Health Services Appeal And Review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Indigenous Justice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Invest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Investment Advisory Committee Of The Public Guardian And Trus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Judicial Appointments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Justices Of The Peace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abour-Management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ake Simcoe Science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anguages Of Instruction Commiss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Livestock Financial Protect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inister’s Advisory Council On Special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inister’s Expert Panel All-Hazard Investigation of Well Water in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inisters’ Digital and Data Task 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Muskoka Watershed Advisor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Normal Farm Practices Protect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ffice For Victims Of Cri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Advisory Committee On HIV/AI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Capital Growth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Civilian Police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Electricity Financi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Geographic Nam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Health Data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Health Data Platform Intellectual Propert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Highway Transpor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Honours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Immigrant Investor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Internal Audit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Mortgage And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Municipal Board<text:s/>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Park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Parks Board Of Direct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Research Fund Adviso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Special Education (English) Tribunal (Tribuna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Special Education (French) Tribunal (Tribuna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 Workforce Recovery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Ontario’s Task Force on Women and the Econom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atient And Family Advisor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harm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ostsecondary Education Quality Assess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emier’s Council on Equality of Opportun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even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Advisory Committee On Francophone Affai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Judges Pension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Judges Remuneration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rovincial Schools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ublic Service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Public Service Grievance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Rabies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Ring of Fire Infrastructure Development Corporation<text:s/>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Rural Economic Development Advisory Pan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ault Ste Marie North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killed Trade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killed Trades Pan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al Advisor on Ontario Pla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al Advisor on the Establishment of a Centralized Resource Entity on Intellectual Prope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al Advisor on the Long-Term Financial Sustainability of Laurentian Univers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al Advisor, Ontario Digital Services (Data Authori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al Implementation Team on Intellectual Prope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es at Risk Conservation Trust (Species Conservation Action Agenc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Species At Risk Program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Toronto Islands Residential Community Trus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Training Completion Assurance Fund Adviso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rown Agencies</text:p>
          </table:table-cell>
          <table:table-cell office:value-type="string" table:style-name="ce1">
            <text:p>Youth Advis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Brampton - Brampton Public Libra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Guelph -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London - London Public Libr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Toronto - Create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City Of Toronto - Toronto Atmospheric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Kenora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Brooke-Alvin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Calv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Charlton And D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Farad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Gordon/Barrie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Huron Sho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Mach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Markstay-War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Matta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Neeb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Municipality Of St. Char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Niagara Regional Hou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Six Nations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Bruce M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Cobal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Dese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Engleha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Gore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Latch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Laurentian H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Midland - Police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Rainy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Spanis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 Of Thessal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dmaston/Brom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rmstro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Assigin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aldw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eckw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ill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onfiel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retho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rudenell, Lyndoch And Ragl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Burpee And M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arlow/May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a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hamberl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hishol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ockburn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ole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Conm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Daw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Dor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Enniskill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Evantur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Fauquier–Strick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Front Of Yo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Gauth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Gil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a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arr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illi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ow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Hud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ocely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ohn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Jo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Ker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 Val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i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ke Of The Woo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arder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Limer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cDonald, Meredith And Aberdeen Add’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d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tache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attice-Val Cô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c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cMurrich/Monte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ont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oonb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Mo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Nairn And Hy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Nipi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O’Con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Opasati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apineau-came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e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ickle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lummer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Pri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Red Ro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chreib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ioux Narrows-Nestor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outh Algonqu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St. Jose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arbutt And Tarbutt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ehkumma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he North Sh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Tudor And Cash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Val Rita-Ha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White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Township Of Wolla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United Townships Of Head, Clara And M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Hilton Bea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New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Oil Spr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South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Village Of Thornl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ies &amp; Services</text:p>
          </table:table-cell>
          <table:table-cell office:value-type="string" table:style-name="ce1">
            <text:p>Windsor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000 Islands Region Workforce Development Board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354739 Ontario Inc (o/a Coxwell Physiotherap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490261 Ontario Inc (o/s More Than Word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1796392 Ontario Inc (o/a Durham Physiotherapy Clin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2536093 Ontario Inc (o/a Kimberlane Residenc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9764399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 Different Booklist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 New Day Youth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 P R Welding And Consult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amjiwnaang First Nation Chippewas Of Sar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C Communautaire/Peninsule Du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Labour Force Development Circl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Leg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Shelter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boriginal Sport And Wellness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certa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cess Better Liv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cess County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cueil Francophone D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tion Ontarienne Contre La Violence Faite Aux Femmes (AOCV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tion Positive: VIH -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ction Read Community Literacy Centre Of Guel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onai Residenti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opt4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Basic Education Associa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Language And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Learning and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dult Recreation 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frican Canadian Christia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fricans In Partnership Against AI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fro-Canadian Caribbean Association Of Hamilton &amp; District (O/A A C C A Communit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h-shawah-bin Sioux Lookout Lac Seul Victim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Cambridge, Kitchener Waterloo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North Ba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IDS Committe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kwesasne Economic Develop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bion Neighbourhood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dervill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exandra Park Neighbourhoo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exandra Park Residen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goma Substance Abuse Rehabilit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goma Workforce Investment Corporation (AW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ice Sadd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l About Vaugh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liance For South Asian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liance Of Portuguese Clubs And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maguin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maguin Highlands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ph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phaPlu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 Learning Styles And Outlooks (ALS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s Community Program Services (Peterborough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ternatives For Women In Prince Edwa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Lanark Leeds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Cornwall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Duffer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Grey-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Hastings - Prince Edw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Huron Count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Kenora/Rainy River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Perth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Peterborough, Kawartha Lakes, Northumberland,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ault Ste Marie and Algoma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Sudbury-Manito Lt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The Niagara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Of Timmins-Porcupine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Southwest Partn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lzheimer Society Waterloo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elia Rising Sexual Assault Centre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ethyst Women’s Addi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mherstburg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caster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duhyau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ishinabek Employment and Training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nishnabie Naadmaagi Gamig Substance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phasia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ID Group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ma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nprior And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rnprior Braeside McNab Seniors At Home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ian Community AID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kennonia Senior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ki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aulted Women’s Help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Canadienne-Francaise De L’ontario Conseil Regional Des Mille-iles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Des Gestionnaires De L’education Franco-ontarienne (AGE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Des Professionnel De La Chanson Et De La Musique (APCM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Francophone Pour L’education Artistiqu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Of Iroquois and Allied Indians (AIA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sociation Of Ontario Snowboard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sthma Research Group Windsor-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ikameksheng Anishnawbek (Whitefish Lake First Nati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ikokan Economic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ikoka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ikokan Literac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lohsa Family Healing Services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TN Access For Persons With Disabiliti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undeck-omni-k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urora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utism At Communicare Therapy Inc O/A Ac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Autism Services Incorporated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.O.L.T. Charitabl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l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rrie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rrie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atchewana First Nation Of Ojibw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aches International Jazz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arskin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rnadette McCann House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th Donovan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thesda-House Of Mercy (Bowmanvil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ethlehem Housing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g Brothers Big Sisters Of North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g Grassy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idaaban Healing Lod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igtigong Nishnaabe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iinjitiwaabik Zaaging Anishinaabek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lack Boys Cod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lack Coalition For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xing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 Of Cornwall/SD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’ and Girls’ Club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s Of Kawartha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oys and Girls Clubs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in Injur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mp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nch 133 Legion Vill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nt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antford and District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idgenorth Women’S Mentorship &amp; Advocac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idgepoin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ockville and Area Community Liv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ruc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ulimia Anorexia Nervosa Association (o/a BAN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urk’s Fall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Business Centre Nipissing Parry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led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ledon Senior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mphill Communities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Career Academy Of Business an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Centre For Refugee And Immigrant Health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Manufacturers and Expor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Mental Health Association -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Mental Health Association Hastings And Prince Edward Counties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Salsa Festivals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Skills Training And Employment Coalition (CSTE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Society For Civil Engineer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adian Tooling and Machi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no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pabil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e Centre For Internationally Educated Nur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eers For Inclus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itas School Of 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olinian Canada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p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refour De Formation Pour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rrefour Des Femmes Du Sud-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tholic Family Development Centr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tholic Principals’ Leadership Development Ontario (CPLD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AYR Community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Charles-Emile Claud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Communautaire Regional D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Culturel Arte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’ Education Et De Formation Pour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’alpha La Rout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Consultation Pour L’embauche Des Jeunes Inc (CCEJ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Cochrane-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Des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Et De Perfectionnement Du Grand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Manitouwadge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Formation Pour Adultes Francophones A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De Reeducation Cor Jesu De Timmi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or Opportunities Respect and Empowerment (CO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or Workfor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Franco-Ontarien Des Ressources En Alphabetisation (Sudbur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Novas - Calacs Francophone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pour femmes Ellev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 York Centre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’elles Centre Des Femmes Francophones Du Nord 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entres For Seniors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nges Recover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pleau And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pleau Hornepayne Algoma District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rity House (Windso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tham Kent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tham-Kent Sexual Assault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atham-Ken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ld Witness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ldren’s Services Council Of Victoria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ppewas Of Georgina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ippewas Of Nawash Uncede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hristian Farmers Federation Of Ontario (Cf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inefranc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ityfolk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liff R Sharp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ach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alition Ontarienne De Formation Des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chrane-Smooth Rock Falls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de-Ontario Educ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ding4veter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ibri-Centre Des Femmes Francophones Du Comte De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lege Sector Committee For Adult Upgrad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lingwood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lumbus House (Pembrok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on Ground Co-operative,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Concepts Of Woolwich Wellesley and Wilmo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For Central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For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are For Sou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ounselling And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Counselling Services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Home Support -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Justice Alternativ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Justice Initiativ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earning Alternatives (Hastings County And Distri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teracy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- North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- South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- Stormont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Access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and Respite Services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Association Of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Durham N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Hanover And Area Harc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Kincardin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Mea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North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Port Colborne Wainfle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Renfrew County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Six Nations "Ronatahskats"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St. Marys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Temiskaming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Tillsonbur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Walker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Living-Central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Resources For People In Conflict With The La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Support Centr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Support Services Of Niagara Region (CSS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Training &amp; Development Centre For Innovation &amp; Improv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Youth Programs - CF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mmunity Ywca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cussion Legacy Foundation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nections An Early Years Famil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nexi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eil D’alpha De Toront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eil Des Organismes Francophones De La Region De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tanc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truction And Allied Workers Local Union 607 Training And Education Fund (Liun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sumer/Survivor Initiative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tact Brant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tact Niagara For Children’s and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nway Opportunity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tnam-Saunders Job Place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chich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ncil Of Ontario Directors Of Education (CO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ncil On Aging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ounselling Centre Of East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isis Centre North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isis Homes Inc (o/a Faye Peterson Transition Hous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 Countr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road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-Toronto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rosstow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TI Canadian Training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Curv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lhousie Y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ve Thomas Foundation For Adoption -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visville Physiotherapy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awn Patrol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af Access Simcoe -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af Literacy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af Outreach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er Lake First Nation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laware Nation Council Moravian Of The Thames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lta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esign For A New Tomorro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iefenbunker Canada’S Cold War Muse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istrict Of Parry Sound Victim Crisis Assistance And Referral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iv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oki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omestic Abuse Services Ox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ryden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nda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Deaf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Family Court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Region Local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Durham Region Unemployed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bametoo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r Falls Community Health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rly Childhood Development Initiative (Ecd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 York Learning Experi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 York Meals On Wheel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ern Ontario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ern Ontario Warden’S Caucu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astwood Psycholog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cosuperior Environmental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den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ganville and District Senior Citizens Need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der Abuse Ontario (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gin Middlesex Oxford Workforce Planning and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gin-St Thomas Youth Employment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izabeth Fry Society Southern Ontari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lliot Lake Women’s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ily Murphy Second Stage Reside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athy House Of Recove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loyment And Education Resource Centre Of Cornwall And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mployment Help Centre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nvironmental Defen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pilepsy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quay-wuk (Women’s Group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quipe De Sante Familiale Academique Montf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ssex County Divers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xcellence In Manufacturing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Council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Counselling Centre Of Cambridge and North Dumfr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Respite Services (Windsor, Essex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Service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mily Service Thames Val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r Northeast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armer’s Risk Management Premium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CJ Refuge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at For Children Of Incarcerated Par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deration De La Jeunesse Franco-ontarienne (FES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deration Des Aines Et Des Retraites Francophone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stival Franco-Ontarien (2006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stival Management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estival Of The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irst Nations Metis And Inuit Education Association Of Ontario (Fnmi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irst Step Women’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cus Community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od And Beverag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rest City Airshow (O/A Airshow Lond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rward House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ur Counties Brain Inju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ur Counti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our County Labour Market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ances Harrington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eestyle Ski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iends and Advocates-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iends Supporting Those With Long Term Health Care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inge Of Toronto Theatre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Frontenac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nohkwasra Family Assault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rden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ateway Centre For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eorgian Bay Native Women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et A-Hea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ezhtoojig Employment and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ilbert Centre For Social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lanbrook Home Support Program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lengarry Inter-Agency Group Inc (GIAG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lobal Citizens Care For Underprivileged And Refugee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lobus Thea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lden Dawn Senior Citizen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oodwill Industries Ontario Great Lakes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and Bizar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and Council Treaty 3 Representativ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and River Employment And Train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at Norther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k Orthodox Archdiocese of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n Communities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n Haven Shelter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eenstone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roupe Action Pour L’enfant La Famille Et La Communa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Guelph Business Enterpris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ckerg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 Norfolk Community Senior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 Norfolk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-Norfolk Women’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dimand-Norfolk Work Group Of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ltech Regional Innov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and District 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and District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Centre For Civic Inclu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Community Suppo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East Kiwanis Boys and Girls Club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Jewish Home For The Ag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 Steelworkers Area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milton-Wentworth Chapter Of Native Women Inc (o/a Native Women’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rmony Plac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ssle Free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stings And Prince Edward Learn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ve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azel Burns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artwood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llenic Community Of Hamil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lping Hands Oril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mophilia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nvey Inle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ritage Skills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esperus Fellowship Community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a Harmony In Action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atu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awath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nton Scaffold Solu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V/AIDS Region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IV/AIDS Resources And Community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m Youth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me and Community Support Services Of 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meward Family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pewell Children’s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hizaki House Dryden District Crisi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ce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c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ce Of Windsor and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ospitality Workers Training Centre (Hospitality Workers Resource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man Endeavou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ntsville Chamber Of Commerce (O/A Huntsville/Lake Of Bays Chamber Of Commerc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ron Communit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ron Shor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ronia Area Aboriginal Assistanc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Hutton House Association For Adults With Disabil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migrant Services - Guelph - Welling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migrant Women Services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migrants Working Centre (Hamil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pact Events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mpact Residential Services Of Grenvill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 Honour Of The Ones We Lo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ependence Plus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ependent First Nations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ependent Living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ependent Living Resource Centre-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an Youth Friendship Society (o/a Thunder Bay Indigenous Friendship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genous Institutes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igenous Tourism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o Canada Arts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dustry Education Council Of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formation Niagara (o/a Incommunit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gamo Family Homes (Woodstock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gersoll Servic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gersoll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inew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side Out Lesbian And Gay Film Festiva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sight Advant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stitut De Recherche Innova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ntegration Communautaire Hearst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roquois Falls Adult Learning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skatewizaagegan No 39 Independe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Italian Contemporary Film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.W. MacIntosh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aku Konb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ane/Finch Community and Famil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essie’s The June Callwood Centre For Young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ewish Social Services Of Hamil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bsta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Bellevill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Hamilton Burlington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Kawartha Lakes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arnia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ault Ste Mari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imcoe and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hn Howard Society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oyce Scott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Judo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gita Mikam Aboriginal Employment &amp;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iros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-Na-Chi-Hih Specialized Solvent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puskasing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wartha Particip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warth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awartha/Haliburto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CWA Family And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mptville and District Home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 Brown Recovery Ho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amatewin Native Learning Centre (KN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hte: Ke Midwives, Kontinenhanonhnha Tsi Tkaha: Nayen “They Are Protecting The Seeds At The Bay Of Quinte”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ogamisis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enor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ikenomaga Kikenjigewen Employment and Training Services (KKETS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messkanemenow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gs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gston Literacy and Sk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oomaadziwin Education Bod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nsmen Club Of Cornwal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itchener-Waterloo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K-W Seniors Day Program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Boite A Lettres De Hea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Cle D’la Baie En Huronie- Assoc Culturelle Francoph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Maison Arc-en-Cie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 Maison Renaiss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bourers Local 493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c Seu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ke Of The Woods Adult Learn 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ke Of The Woods Employment Action Proje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mbton Elderly Outreac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nce Krasman Memorial Centre For Community Mental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(Strat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Arnpri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Daybrea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 Toronto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’Arche-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ubach Literac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unch Lab (Eastern Ontario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verendrye Non Profit Supportive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awson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entre De Formation Du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entre Victoria Pour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lub Canadien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 Colleg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mington United Mennonite Homes and Ap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rning Centre For Georg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arning Disabilities Assoc Of Toronto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eds and Grenville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ennox and Adding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felong Leadership Institut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moges Resid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ndsay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Alliance Of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Nor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Sou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York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Council Of York-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Group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Link Eastern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Link South Centr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Nor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Ontario Central South Region Literacy Network (LOC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Society Of South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teracy Sou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iving Without Vio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ndon Abused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ndo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oyalis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Luke’s Place Support and Resource Centre For Women and Childr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cKay Mano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cTier Nursing St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doc C O P 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ggie’s Resource Centre Of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ggie’s:Toronto Sex Workers Action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gnetawa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son Baldwi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son D’amit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ison Interlud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maweswen, The North Shore Tribal Council Secretaria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go Tre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itoulin Family Resour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itoulin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itoulin-North Shore Victim Crisis Assistance Referr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notsaywin Nanotooji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ple City Centre For Older Adul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rjori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rkham African Caribbean Canad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rkham And East York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ry Ann Aganash Memorial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tachewa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tawa Health Co-operati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attawa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cDowell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’chigee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(Sudbu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Niagara Falls O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als On Wheels Thorold -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nonite Community Services Of South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nonite New Lif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Network Of Chatham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Progra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ntal Health Rights Coali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etro Toronto Movement For Litera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H 100 Tee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CBA Forum Itali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d North Network For The Coordination And Development Of Adult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daynt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nodahmun Develop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nto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nwaashin Lodge - Indigenous Women’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rable Inc (O/A Mirable Marketing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shkeegogam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ssissau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taanjigami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iziwe Biik Aboriginal Employment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naamodzawin Heal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naasged Child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miji Seniors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mmy Monitor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ose Deer Poi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unt Nemo Christian Nursing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ouvement Des Intervenants Et Des Intervenantes En Communication Radio De L’Ontario (Micr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nsee-Delaware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hkegowuk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ic And Beyo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 Ambulance Service C A C 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 Seniors Home Assist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Muskoka/Parry Sound Coordinated Sexual Assa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 A B O R S (o/a Neighbours Allied For Better Opportunities In Residential Suppor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icatcheweni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instay Non-profit Building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maygoosisagagun Ojibway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omi’s Family Resource Centre (Winchest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tional Electrical Trade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tive Horizons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ative Women’s Resource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ar North Palliative Care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lson House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lson Youth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skant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twork For The Advancement Of Black Commun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Beginnings (Essex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Beginnings ABI + Stroke Recove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Canadians’ Centre Of Excel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Frontiers Support Services - London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Starts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 Unionville Hom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comer Women’s Services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ewmarket Chamber Of Commer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Chapter - Native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District Homes Comm Ph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Region Sexual Assault Centre (CARS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Regiona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Training and Employ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Victim Crisis Suppor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agara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gerian Canadians For Cultural Educational And Economic Progres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gigoonsiminika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ijkiwendidaa Anishnaabekwewag Service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pigon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piss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pissing Transitio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isbet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kee Kw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kiiwin Tribal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folk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Algoma Employment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Algoma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Bay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Channe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Cochrane Addiction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East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Hastings Community Integrati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Of Superior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hore Commun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imcoe Victim Crisi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Superior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York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 Yorkers For Disabled Pers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Centre For Advance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Community Develop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Connections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ern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umberland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rthwestern Ontario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va Vita Women’s Shelter Inc (o/a Nova Vita Domestic Violence Preven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Novocentr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k Centre Alternative Community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kville Hospital Volunteer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asis Addiction Recovery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bashkaandaga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’Connor Rehabilitation and Wellness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jibways Of Onigam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lde Forge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 Solid Groun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eida Nation Of The Th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gwanada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kwehon:We Midwives Collec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4-H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boriginal Head Sta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boriginal HIV/AIDS Strate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gri-food Educ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mateur Kickbox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mateur Wrest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rtistic Swim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For Family Med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For Mathematics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Adult And Continuing Education School Board Administrators (CESB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Crime Stopp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Association Of Youth Employ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Badmint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Baseball Association (o/a Baseball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oalition Of Rape Crisis Centres (OCRC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olleges Athletic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ulture D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Curl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East Economic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Electrical Industry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Football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Fruit and Vegetable Growers’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Harness Hor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Lacros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Land Trust Alli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Masonry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Museum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Native Education Counsel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Native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Native Welfare Administrator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Pork Industry Council (Op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Restaurant Hotel and Motel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Ringett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Society For Crippled Children (Easter Seals On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Speed Skat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Table Tenni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 Wheelchair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ntario’s Highlands Tourism Organiz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rganization For Literacy In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rganization For The Multi-disabled (Thunder Ba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shawa-Durham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Chinese Community Servi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Gay Men’s Wellness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Hospital Research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ttaw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Oya Media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ent Preschool Resource Centre Of The National Capital Reg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ents Of Black Childre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ents Of Technologically Dependent Childre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ents Partenaires En Education (PP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is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dale Activity - Recre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dale Golden Ag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dale Project Re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view Meadows Christian Retirement Villa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kwa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ticipation Lodge-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rtners In Employment (Perth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tches 360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thways Alcohol and Drug Treat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vilion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ays Pla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Aboriginal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Cheshire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el Halton Workforce Development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gasus Community Project For Adults With Special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ninsul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 Advocating For Change Through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 In Transition (Allis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ople, Words &amp;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rsonal Attendant Ca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rth County Transition Hom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awawa Military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erborough Aids Resource Network (PA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erborough Native Learn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eterborough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hoenix House For Yout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ickering Sports Medicine and <text:s/>Well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ilot Plac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ines Community Resource Ct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lantagenet Family Health Te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plar Hil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rtage Program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sitive Living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wer To Be Interna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ozitive Pathway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escot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escott-Russell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ma Care Communit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e Edward County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e Edward County Community Care For Seni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e Edwar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ncipal Associ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isoners With HIV/AIDS Support Actio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fessional Physiotherapy Centr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gram Read (Sault Ste Mari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ject 25-44 (Sudbury) Vocational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ject Iri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roject 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sych Media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Psychiatric Survivors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ad Coun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eensway Physio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ickstart Early Years Partnershi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Quinte United Immigrant Services (O/A Central Eastern Ontario Translation And Interpreta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dius Child And Youth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in and Shine Behavioural Counselling Services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iny River District Victim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iny River District Women’s Shelter Of Hop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apport Youth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bound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d Sky Metis Independen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na Gard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onal Tourism Organization 8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onal Tourism Organization Four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istered Practical Nurs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groupement Ethnoculturel Des Parents Francophones De L’Ontario (REP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ascent Fellow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frew and Area Seniors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frew County Community Upgrad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nfrew County Sexual Assault/ Rape Crisi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search Innovation Commercializ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seau Acces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eseau-femmes Du Sud-ouest De L’ontario (Sarnia-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ideau-Ottawa Valley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iverdale Immigrant Women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ckton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ger Neilson House For Palliative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ots &amp; Wings Psycholo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ots Community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ose Garden Family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unnymede Long Term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ural Ontario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Rural Ottawa S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.E.A.S. Centre (Support Enhance Access Service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fehop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m Shuqair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ncta Maria Hous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ndwich Teen Ac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nguen Health Centr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rnia Lambton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rnia-Lambton "Rebound" - A Program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ugeen First Nation (29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ult Community Information And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ault Ste Marie Region Conservation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cadding Court Communit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carborough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aver Physiotherap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away Valley Meat Cutting Schoo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cond Chance Employment Counselling (Welling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cond Mile Club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niors Life Enhance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renity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rvice Coordination For Children And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rvices Communautaires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ven South Street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buse Centre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and Violence Intervention Services Of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(Hamilton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For Quint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Kings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entre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Crisis Centre Of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pport Centr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pport Centre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exual Assault Survivors’ Centre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awan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eguiandah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eshegw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ibogama First Na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ingwauk Teaching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koday Abinojiiwak Obimiwed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oal Lake 40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hooniyaa Wa-Biito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lent Voi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mcoe Muskoka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mcoe Peer Support for Mental Health and Addi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oux-Hudson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ioux-Hudson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briet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ftball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mali Centre For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Asian Autism Aware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Asian Canadians Health &amp;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Cochrane Addictions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Essex Communi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 Simcoe Community Inform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-East Gre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ou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pecial Needs Employmen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quas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Catharines Mainstream Non-profit Housing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Clair Dufferin Phys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Demetrius Suppor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Hilda’s Tow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ry’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tthew’s Bracondal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tthew’s Harmon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Matthew’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 Thomas-Elgin Second Stage Transitional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efanie Vander Slagt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epping Stones Support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ratford Chefs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ratford Tourism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trathroy Middlesex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ccess Beyond Limits Educat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Action Centre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and Manitoulin Training And Adjust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Better Beginnings Better Futures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East Seniors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dbury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nshine Centr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ercrawl Produ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erior North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port Ontario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Supported Training and Rehabilitation In Diverse Environments (STRID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alk Is Free Thea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ayside Community Residential and Support Op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chnical Training Group (Stratford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cumseh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lma Grant P 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magami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eresa Group Child and Family Ai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Ajax-Pickering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District Of Parry Sound Employment Services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Elizabeth Fry Society Of Northeastern Ontario-La Société Elizabeth Fry Du Nord-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Healing Of The Seven Generations "A Community Healing Strategy &amp; Support Program"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Inn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Job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Ontario Electrical Le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e Ontario Mission Of The Deaf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orold Municipal Non-Profit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ree Oaks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rive Child And Youth Trauma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under Ba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hunder Bay Liter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es Change Women’s Employment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iskaming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And Area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And Distric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Consumer Survivors Network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Festivals And Events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immins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chlight Industries (Torchlight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Business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Community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Concert Orchest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Council Fire Native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Finnish Canadian Senio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Steelworkers Job A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oronto Workforce Innova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i-County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inity Square Ca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rue Experience Supportive Housing and Community Work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Turning Poi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krainian Culture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krainian Seniors’ Centre Of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on Of Ontario Indi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son Benevolen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te Here Local 75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nited Chiefs and Councils Of Mnidoo Mni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Uzima Women Relief Group Interna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alley Adult Lear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aughan African Canad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esta Recovery Program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Assistance Services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-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Bruce Grey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Hastings Prince Edward Lennox and Addington Coun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Huro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Kenora &amp;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Kingston And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Leeds and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Middle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Nipissing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Peterborough And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Renfrew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Sarnia-Lambton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Stormont Dundas Glengarry And Akwesas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Temiskaming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Of York Regio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im Services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ctoria County Career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iolence Against Women Services Elg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oice F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Volunteer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ter’s Edge Festivals And Ev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uzhushk Onigum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wa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ys Mental Health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ayside House Of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lland Heritage Council and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llington County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ndat Community Program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st Carleton Snowmobile Trails Associ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est Niagara Pallia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hite Owl Native Ancestry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hitefish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hitesan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igwas Elder And Senior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kwemikong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kwemikong Unceded Indian Reserve (WUI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ldlife Preservatio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lmot Family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ndigo First Nations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ndsor Centre For Film Digital Media <text:s/>&amp; The Creative A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ndsor Essex Brokerage For Personal Suppo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indsor Women Working With Immigrant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 In Crisis (Algom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Centre (Grey and Bruc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Centre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Employment Resource Centre Of Oxfo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House Serving Bruce And Gr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Interval Home Of Sarnia Lamb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Place Of South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Place St Catharines and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Shelter Saakaat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Shelter Second Stage Housing And Counselling Services Of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men’s Support Network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odstock And District Development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-Based Learning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Planning Board Of Grand Er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Planning Board Of Waterloo Wellington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force Planning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orking For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Wyndham Ma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es Employment Services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es You Ca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rk South Simcoe Training and Adjustment Boa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rk West Active Living Centre (YWA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ng And Potential Fathers Initi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Cultu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Diversio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Employment Assistance Headquart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Resources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outh Services Of Lambton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ther Public Sector Employers</text:p>
          </table:table-cell>
          <table:table-cell office:value-type="string" table:style-name="ce1">
            <text:p>Y’s Owl MacLure Cooperativ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chool Boards</text:p>
          </table:table-cell>
          <table:table-cell office:value-type="string" table:style-name="ce1">
            <text:p>Bloorview School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School Boards</text:p>
          </table:table-cell>
          <table:table-cell office:value-type="string" table:style-name="ce1">
            <text:p>CHEO School Authority</text:p>
          </table:table-cell>
          <table:table-cell table:number-columns-repeated="16382"/>
        </table:table-row>
        <table:table-row table:number-rows-repeated="104732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1211</meta:generator>
    <dc:creator>Microsoft Office User</dc:creator>
    <meta:creation-date>2023-01-06T20:01:48Z</meta:creation-date>
    <dc:date>2023-01-06T20:01:48Z</dc:date>
  </office:meta>
</office:document-meta>
</file>