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/>
    </style:style>
    <style:style style:name="co1" style:family="table-column">
      <style:table-column-properties fo:break-before="auto" style:column-width="1.71979166666667cm"/>
    </style:style>
    <style:style style:name="ro1" style:family="table-row">
      <style:table-row-properties style:row-height="16pt" style:use-optimal-row-height="true" fo:break-before="auto"/>
    </style:style>
    <style:style style:name="ro2" style:family="table-row">
      <style:table-row-properties style:row-height="409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bs-pssd-compendium-nosalaries-" table:style-name="ta1">
        <table:table-column table:style-name="co1" table:number-columns-repeated="16384" table:default-cell-style-name="ce1"/>
        <table:table-row table:style-name="ro1">
          <table:table-cell office:value-type="string" table:style-name="ce1">
            <text:p>Secteur</text:p>
          </table:table-cell>
          <table:table-cell office:value-type="string" table:style-name="ce1">
            <text:p>Employeu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1000 Islands Region Workforce Development Board*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1354739 Ontario Inc (o/a Coxwell Physiotherapy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1796392 Ontario Inc (o/a Durham Physiotherapy Clini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2521591 Ontario Inc (o/a Hamilton Physio and Rehab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2536093 Ontario Inc (o/a Kimberlane Residenc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2710470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2748505 Ontario Inc (O/A Hear Right Canad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9764399 Canad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 New Day Youth And Adul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 P R Welding And Consult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amjiwnaang First Nation Chippewas Of Sarn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C Communautaire/Peninsule Du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original Legal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original Peoples’ Alliance (Northern Ontari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original Shelters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boriginal Sport And Wellness Council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celerate Auto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cess County Communit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cueil Francophone De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tion Ontarienne Contre La Violence Faite Aux Femmes (AOCVF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tion Positive: VIH - si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ction Read Community Literacy Centre Of Guelp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du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onai Residential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opt4lif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ult Basic Education Association Of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ult Language And Lear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dult Learning and Trai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frican Canadian Christian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fro Canadian Contractor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fro-Canadian Caribbean Association Of Hamilton &amp; District (O/A A C C A Community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h-shawah-bin Sioux Lookout Lac Seul Victim Serv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e Aux Seniors De Sudbury-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S Committee Of Cambridge, Kitchener Waterloo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S Committee Of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S Committee Of North Bay and Are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S Committee Of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IDS Committee Of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kwesasne Economic Development Agenc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dervill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exandra Park Neighbourhood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exandra Park Resident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goma Substance Abuse Rehabilit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goma Workforce Investment Corporation (AWI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ice Sadd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l About Vaugh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liance For South Asian AIDS Preven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liance Of Portuguese Clubs And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maguin Adult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maguin Highlands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pha-en-Partage De Sudbury 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ternative Learning Styles And Outlooks (ALS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ternativ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ternatives Community Program Services (Peterborough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ternatives For Women In Prince Edward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Huron Pe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Lanark Leeds Grenvi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Chatham-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Dufferin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Grey-Bru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Hastings - Prince Edw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Kenora/Rainy River Distri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Peterborough, Kawartha Lakes, Northumberland, And Halibur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Sarnia-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Sault Ste Marie and Algoma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Of Timmins-Porcupine Distric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lzheimer Society Waterloo Welling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melia Rising Sexual Assault Centre Of Nipiss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methyst Women’s Addic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mherstburg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mherstburg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caster Agricultur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duhyau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ishinaabeg Of Kabapikotawangag Resources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ishinabek Employment and Training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ishnaabe Kwewag Gamig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nishnabie Naadmaagi Gamig Substance Abuse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pplause Community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rab Community Centre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RID Group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rmag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rmstrong Local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ian Community AIDS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aulted Women’s Helpli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 Francophone A L’Education Des Services A L’Enfance De L’Ontario (Afese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Canadienne-Francaise De L’Ontario Conseil Regional Des Mille-Iles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Des Gestionnaires De L’education Franco-ontarienne (AGEF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Francophone Pour L’education Artistique E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Of Iroquois and Allied Indians (AIAI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Of Ontario Snowboard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Of Registrars Of The Universities And Colleges Of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ssociation Pour Integration Communautaire Du Nord 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ikokan Economic Development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ikokan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ikokan Literac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N Access For Persons With Disabiliti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ttuned Famil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ugustine Villas Retirement Home And Assisted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undeck-omni-kan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urora Chamber Of Commer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Autism Services Incorporated Of Windsor and Es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.O.L.T. Charitable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arrie Literacy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arrie Native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arry’s Bay and Area Senior Citizens Home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atchewana First Nation Of Ojibway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endigen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rnadette McCann House For Wome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th Donovan Hosp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thesda-House Of Mercy (Bowmanvill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ethlehem Housing And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ig Brothers Big Sisters Of North Bay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ig Grassy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iigtigong Nishnaabe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oard Of Management Of The District Keno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oxing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oys And Girls Club Of Brant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oys And Girls Club Of Durh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oys’ and Girls’ Club Of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oys and Girls Clubs Of Kawartha Lak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in Injury Association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in Injury Services Of Simcoe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mpton Meals On Whe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nch 133 Legion Villag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nt Skill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antford and District Supervised Acc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enna Lanktree And Associat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idgenorth Women’S Mentorship &amp; Advocac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ockville and Area Community Liv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onson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uce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ruce Peninsula Association For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uilding A Legacy In Acting, Cinema, &amp; Knowledge (B.L.A.C.K)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urk’s Falls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Business Centre Nipissing Parry So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ledon Meals On Whe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mphill Communities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Career Academy Of Business and Technolog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Centre For Gender And Sexual Divers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Centre For Refugee And Immigrant Health Ca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Egyptian Hertiage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Manufacturers and Export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Mental Health Association - Hamilton-Wentw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Mental Health Association Hastings And Prince Edward Counties Branc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adian Tooling and Machin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noe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pability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eers For Inclus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ibbean Promotions Arts &amp; Cultu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itas School Of Lif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refour De Formation Pour Adult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rrefour Des Femmes Du Sud-Ouest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sa Foundation For International Develop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tholic Principals’ Leadership Development Ontario (CPLD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AYR Community Conne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AlphaPlu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Charles-Emile Claud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Culturel Arte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’ Education Et De Formation Pour Adult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’alpha La Route Du Savoi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Consultation Pour L’embauche Des Jeunes Inc (CCEJ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Counselling De Sud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Cochrane-Iroquois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de Hear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Des Adult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Et De Perfectionnement Du Grand Sud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Manitouwadge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Pour Adultes De Greensto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Formation Pour Adultes Francophones A Timmi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ressources d’emploi et d’éducation de Cornwall et district, Inc.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 Ressources Familiales De Sturgeon Falls Sturgeon Falls Famil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des fem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For Aboriginal Media (Imaginenativ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For Opportunities Respect and Empowerment (CO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for Workforce Develop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Franco-Ontarien Des Ressources En Alphabetisation (Sudbury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Novas - Calacs Francophone De Prescott-Russel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pour femmes Ellev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 York Centre Supervised Acc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’Elles Centre Des Femmes Francophones Du Nord Ouest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entres For Seniors Winds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nges Recovery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nging Ways (Lond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pleau And Distric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pleau Hornepayne Algoma District Women In Cris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tham Kent Women’s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tham-Kent Sexual Assault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atham-Kent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ildren’s Services Council Of Victoria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inese Cultural Centre Of Greater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ippewas Of Georgina Is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hippewas Of Nawash Unceded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lub Garcons Et Filles De Cornwall/SD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aches Associatio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achworx Lt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de-Ontario Education Proje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llege Sector Committee For Adult Upgrad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llingwood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lumbus House (Pembroke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ission De Formation Et D’adaptation De Sudbury &amp; Manitoul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on Ground Co-operative,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Addiction Services Of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are Concepts Of Woolwich Wellesley and Wilmo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are For North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are For South Hast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ounselling And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Counselling Services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Home Support - Lanark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Justice Alternatives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Justice Initiatives Of Waterloo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earning Alternatives (Hastings County And Distric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teracy Of Ontario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- North Frontena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- South Hu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Access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Association Of Lanark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Durham N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Georgin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Hanover And Area Harc Inc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Kincardine And District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Manitoulin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Meaford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Owen Sound And District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Quinte West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Community Living Renfrew County South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Autres employeurs du secteur public</text:p>
          </table:table-cell>
          <table:table-cell office:value-type="string" table:style-name="ce2">
            <text:p>Community Living Six Nations “Ronatahskats”</text:p>
            <text:p>Autres employeurs du secteur public,Community Living St. Marys And Area</text:p>
            <text:p>Autres employeurs du secteur public,Community Living Temiskaming South</text:p>
            <text:p>Autres employeurs du secteur public,Community Living Tillsonburg</text:p>
            <text:p>Autres employeurs du secteur public,Community Living Walkerton And District</text:p>
            <text:p>Autres employeurs du secteur public,Community Options For Justice (Oxford)</text:p>
            <text:p>Autres employeurs du secteur public,Community Resource Centre (Killaloe) Inc</text:p>
            <text:p>Autres employeurs du secteur public,Community Resources For People In Conflict With The Law</text:p>
            <text:p>Autres employeurs du secteur public,Community Services Coordination Network (Ontario)</text:p>
            <text:p>Autres employeurs du secteur public,Community Support Centre Northwest</text:p>
            <text:p>Autres employeurs du secteur public,Community Support Services Of Niagara Region (CSSN)</text:p>
            <text:p>Autres employeurs du secteur public,Community Training &amp; Development Centre For Innovation &amp; Improvement</text:p>
            <text:p>Autres employeurs du secteur public,Community Ywca Of Muskoka</text:p>
            <text:p>Autres employeurs du secteur public,Conseil D’alpha De Toronto Inc</text:p>
            <text:p>Autres employeurs du secteur public,Conseil Des Organismes Francophones De La Region De Durham</text:p>
            <text:p>Autres employeurs du secteur public,Constance Lake First Nation</text:p>
            <text:p>Autres employeurs du secteur public,Consumer/Survivor Initiative Of Niagara</text:p>
            <text:p>Autres employeurs du secteur public,Contact Brant For Children’s And Developmental Services</text:p>
            <text:p>Autres employeurs du secteur public,CONTACT Community Services</text:p>
            <text:p>Autres employeurs du secteur public,Contact Niagara For Children’s and Developmental Services</text:p>
            <text:p>Autres employeurs du secteur public,Conway Opportunity Homes Inc</text:p>
            <text:p>Autres employeurs du secteur public,Cotnam-Saunders Job Placement Services</text:p>
            <text:p>Autres employeurs du secteur public,Couchiching First Nation</text:p>
            <text:p>Autres employeurs du secteur public,Council Of Ontario Directors Of Education (CODE)</text:p>
            <text:p>Autres employeurs du secteur public,Counselling Centre Of East Algoma</text:p>
            <text:p>Autres employeurs du secteur public,CPAC</text:p>
            <text:p>Autres employeurs du secteur public,Cricket Council Of Ontario (O/A Cricket Of Ontario)</text:p>
            <text:p>Autres employeurs du secteur public,Crisis Centre North Bay</text:p>
            <text:p>Autres employeurs du secteur public,Crisis Homes Inc (o/a Faye Peterson Transition House)</text:p>
            <text:p>Autres employeurs du secteur public,Cross Country Ontario</text:p>
            <text:p>Autres employeurs du secteur public,Crossroads Centre Inc</text:p>
            <text:p>Autres employeurs du secteur public,Crossroads Employment and Training Resource Centre</text:p>
            <text:p>Autres employeurs du secteur public,Cross-Toronto Community Development Corporation</text:p>
            <text:p>Autres employeurs du secteur public,Crosstown Family Health Team</text:p>
            <text:p>Autres employeurs du secteur public,Cwb Welding Foundation</text:p>
            <text:p>Autres employeurs du secteur public,Dalhousie Youth Support Services</text:p>
            <text:p>Autres employeurs du secteur public,Dave Thomas Foundation For Adoption - Canada</text:p>
            <text:p>Autres employeurs du secteur public,Deaf Access Simcoe - Muskoka Inc</text:p>
            <text:p>Autres employeurs du secteur public,Deaf Literacy Initiative</text:p>
            <text:p>Autres employeurs du secteur public,Deaf Outreach Project</text:p>
            <text:p>Autres employeurs du secteur public,Delaware Nation Council Moravian Of The Thames Band</text:p>
            <text:p>Autres employeurs du secteur public,Delta Family Resource Centre</text:p>
            <text:p>Autres employeurs du secteur public,Design For A New Tomorrow</text:p>
            <text:p>Autres employeurs du secteur public,Diefenbunker Canada’S Cold War Museum</text:p>
            <text:p>Autres employeurs du secteur public,District Of Parry Sound Victim Crisis Assistance And Referral Service</text:p>
            <text:p>Autres employeurs du secteur public,Dive Ontario</text:p>
            <text:p>Autres employeurs du secteur public,Dokis First Nation</text:p>
            <text:p>Autres employeurs du secteur public,Domestic Abuse Services Oxford</text:p>
            <text:p>Autres employeurs du secteur public,Down Syndrome Association Of Ontario</text:p>
            <text:p>Autres employeurs du secteur public,Dr Roz’s Healing Place</text:p>
            <text:p>Autres employeurs du secteur public,Dryden Literacy Association</text:p>
            <text:p>Autres employeurs du secteur public,Dundas Community Services</text:p>
            <text:p>Autres employeurs du secteur public,Durham Centre For Excellence (O/A D’Centex)</text:p>
            <text:p>Autres employeurs du secteur public,Durham Deaf Services Inc</text:p>
            <text:p>Autres employeurs du secteur public,Durham Family Court Clinic</text:p>
            <text:p>Autres employeurs du secteur public,Durham Region Association Of Black Professionals And Entrepreneurs Inc</text:p>
            <text:p>Autres employeurs du secteur public,Durham Region Local Training Board</text:p>
            <text:p>Autres employeurs du secteur public,Durham Region Unemployed Help Centre</text:p>
            <text:p>Autres employeurs du secteur public,Eabametoong First Nation</text:p>
            <text:p>Autres employeurs du secteur public,Early Childhood Development Initiative (Ecdi)</text:p>
            <text:p>Autres employeurs du secteur public,East York Learning Experience</text:p>
            <text:p>Autres employeurs du secteur public,East York Meals On Wheels Inc</text:p>
            <text:p>Autres employeurs du secteur public,Eastern Ontario Leadership Council</text:p>
            <text:p>Autres employeurs du secteur public,Eastern Ontario Warden’S Caucus Inc</text:p>
            <text:p>Autres employeurs du secteur public,Eastwood Psychology Professional Corporation</text:p>
            <text:p>Autres employeurs du secteur public,Ecosuperior Environmental Programs</text:p>
            <text:p>Autres employeurs du secteur public,Eden Community Homes</text:p>
            <text:p>Autres employeurs du secteur public,Edge Solutions (O/A Edge Academy)</text:p>
            <text:p>Autres employeurs du secteur public,EFRY Hope and Help for Women</text:p>
            <text:p>Autres employeurs du secteur public,Eganville and District Senior Citizens Needs Association</text:p>
            <text:p>Autres employeurs du secteur public,Ekwill Inc</text:p>
            <text:p>Autres employeurs du secteur public,Elder Abuse Ontario (EAO)</text:p>
            <text:p>Autres employeurs du secteur public,Elgin Middlesex Oxford Workforce Planning and Development Board</text:p>
            <text:p>Autres employeurs du secteur public,Elgin-St Thomas Youth Employment Counselling Centre</text:p>
            <text:p>Autres employeurs du secteur public,Elizabeth Fry Society Of Ottawa</text:p>
            <text:p>Autres employeurs du secteur public,Elizabeth Fry Society Of Peterborough</text:p>
            <text:p>Autres employeurs du secteur public,Elizabeth Fry Society Simcoe Muskoka</text:p>
            <text:p>Autres employeurs du secteur public,Elizabeth Fry Society Southern Ontario Region</text:p>
            <text:p>Autres employeurs du secteur public,Emily Murphy Second Stage Residences</text:p>
            <text:p>Autres employeurs du secteur public,Empathy House Of Recovery</text:p>
            <text:p>Autres employeurs du secteur public,Employment And Resource Services Of Georgian Bay Area Inc</text:p>
            <text:p>Autres employeurs du secteur public,Epilepsy Toronto</text:p>
            <text:p>Autres employeurs du secteur public,Equipe De Sante Familiale Plantagenet Inc</text:p>
            <text:p>Autres employeurs du secteur public,Equipe Sante Familiale Nord</text:p>
            <text:p>Autres employeurs du secteur public,Essex County Diversion Program Inc</text:p>
            <text:p>Autres employeurs du secteur public,Excellence In Manufacturing Consortium</text:p>
            <text:p>Autres employeurs du secteur public,Extend-A-Family</text:p>
            <text:p>Autres employeurs du secteur public,Family Councils Of Ontario</text:p>
            <text:p>Autres employeurs du secteur public,Family Counselling Centre Of Cambridge and North Dumfries</text:p>
            <text:p>Autres employeurs du secteur public,Family Respite Services (Windsor</text:p>
          </table:table-cell>
          <table:table-cell office:value-type="string" table:style-name="ce1">
            <text:p><text:s/>Essex)"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mily Service Thames Valley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mily Services Perth-Huron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ar Northeast Training Board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CJ Refugee Centre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ederation De La Jeunesse Franco-ontarienne (FESFO)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ederation Des Aines Et Des Retraites Francophones De L’Ontario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ederation Des Gens D’Affaires Francophones De L’Ontario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estival Franco-Ontarien (2006) Inc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irst Peoples Wellness Circ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irst Step Women’s Shelt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cus Community Development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od And Beverage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rest City Airshow (O/A Airshow Lond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rmation Plus Centre De Form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rt Erie Multicultural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ur Counties Brain Injur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ur Counties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our County Labour Market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rances Harrington Physiotherapy Professional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reestyle Skiing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riends and Advocates-Pe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riends Of Pinery Pa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riends Of The Muskoka Watersh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Frontenac Community Aren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anohkwasra Family Assault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arden River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ateway Centre For Lear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eorgina Trades Training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ezhtoojig Employment and Trai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ilbert Centre For Social And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lanbrook Home Support Programm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len Cairn Communit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lobus Thea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ogama Local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olden Dawn Senior Citizens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oodwill Industries Ontario Great Lakes Career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and Bizar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and Council Treaty 3 Representative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een Haven Shelter For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eenstone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oupe Action Pour L’Enfant La Famille Et La Communaut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roupe Inter-Agence de Glengar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Guelph Independent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ileybury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ldimand Norfolk Community Senior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ldimand Norfolk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ldimand-Norfolk Women’s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ldimand-Norfolk Work Group Of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ltech Regional Innov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and District Extend-a-Famil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and District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Centre For Civic Inclu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Community Support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Jewish Home For The Ag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 Regional India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milton-Wentworth Chapter Of Native Women Inc (o/a Native Women’s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rmony Centre For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rmony Place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ssle Free Clin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stings And Prince Edward Learning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ven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azel Burns Hospi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artwood Pla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llenic Community Of Hamilton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lping Hands Orill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rbert H Carnegie Future Aces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ritage Skills Develop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esperus Fellowship Community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ia Harmony In Action Winds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iatus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iawath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inton Scaffold Solut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IV/AIDS Region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IV/AIDS Resources And Community Heal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ckey Easter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ckey Northwester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pe Seniors Centre - Danfor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shizaki House Dryden District Crisis Shelt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spice Dufferi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spice Northw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ospitality Workers Training Centre (Hospitality Workers Resource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untsville Chamber Of Commerce (O/A Huntsville/Lake Of Bays Chamber Of Commerc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untsville Festival Of The Ar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uronia Area Aboriginal Assistance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Hutton House Association For Adults With Disabilit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 Can Ter ( “I Can” Therapeutic Equestrain Riding Associati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mmigrant Women Services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 Honour Of The Ones We Lov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ependence Plus Housing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ependent Living Resource Centre-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ian Youth Friendship Society (o/a Thunder Bay Indigenous Friendship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igenous Institutes Consortiu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igenous Tourism Associatio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o Canada Chamber Of Commer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dustry Education Council Of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formation Niagara (o/a Incommuniti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gamo Family Homes (Woodstock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gersoll Services For Senio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gersoll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inew Friendshi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sight Advantag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spire Communit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égration Communautaire Comté de Stormo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egration Communautaire De Ma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egration Communautaire De Nipissing Oues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egration Communautaire Hearst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nterval House of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ranian-Canadian Centre For Art And Culture (Icca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roquois Falls Adult Learning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Iskatewizaagegan No 39 Independent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.W. MacIntosh Communit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aku Konbi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ames Bay Aski Ishkotaykan Gp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ane/Finch Community and Famil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essie’s The June Callwood Centre For Young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Bellevill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Durham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Kawartha Lakes and Halibur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King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London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Peterboroug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Sarnia 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Sault Ste Mari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Simcoe and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Sud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Thunder Bay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Windsor And Essex Coun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hn Howard Society Of York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int Training &amp; Apprenticeship Committee Local 46 Trai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oyce Scott Non-Profit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Judo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airos Community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apuskasing And Area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awartha Sexual Assaul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awartha/Haliburton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CWA Family And Social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mptville and District Home Support Inc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mptville Live Music Festival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n Brown Recovery Home Inc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Kenamatewin Native Learning Centre (KNLC)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Autres employeurs du secteur public</text:p>
          </table:table-cell>
          <table:table-cell office:value-type="string" table:style-name="ce2">
            <text:p>Kenhte: Ke Midwives, Kontinenhanonhnha Tsi Tkaha: Nayen “They Are Protecting The Seeds At The Bay Of Quinte”</text:p>
            <text:p>Autres employeurs du secteur public,Kenjgewin Teg Educational Institute</text:p>
            <text:p>Autres employeurs du secteur public,Kenogamisis Non-profit Housing Corp</text:p>
            <text:p>Autres employeurs du secteur public,Kenora Sexual Assault Centre</text:p>
            <text:p>Autres employeurs du secteur public,Kids with Incarcerated Parents (KIP) Canada</text:p>
            <text:p>Autres employeurs du secteur public,Kiikenomaga Kikenjigewen Employment and Training Services (KKETS) Inc</text:p>
            <text:p>Autres employeurs du secteur public,Kingston Interval House</text:p>
            <text:p>Autres employeurs du secteur public,Kingston Literacy and Skills</text:p>
            <text:p>Autres employeurs du secteur public,Kinoomaadziwin Education Body Inc</text:p>
            <text:p>Autres employeurs du secteur public,Kinsmen Club Of Cornwall Inc</text:p>
            <text:p>Autres employeurs du secteur public,Kitchener Blues Community Incorporated</text:p>
            <text:p>Autres employeurs du secteur public,Kitchener-Waterloo Multicultural Centre</text:p>
            <text:p>Autres employeurs du secteur public,Ksalsuti Wellness Resources Inc.</text:p>
            <text:p>Autres employeurs du secteur public,K-W Seniors Day Program Incorporated</text:p>
            <text:p>Autres employeurs du secteur public,La Cle D’la Baie En Huronie- Assoc Culturelle Francophone</text:p>
            <text:p>Autres employeurs du secteur public,La Maison Renaissance Inc</text:p>
            <text:p>Autres employeurs du secteur public,Labourers International Union Of North America (LIUNA) Local 837</text:p>
            <text:p>Autres employeurs du secteur public,Labourers Local 493 Training Trust Fund</text:p>
            <text:p>Autres employeurs du secteur public,Lac Seul First Nation</text:p>
            <text:p>Autres employeurs du secteur public,Lake Of The Woods Adult Learn Line</text:p>
            <text:p>Autres employeurs du secteur public,Lake Of The Woods Employment Action Project Inc</text:p>
            <text:p>Autres employeurs du secteur public,Lakeside Hope House</text:p>
            <text:p>Autres employeurs du secteur public,Lambton Elderly Outreach Inc</text:p>
            <text:p>Autres employeurs du secteur public,Lambton Shores Phragmites Community Group (Lspcg)</text:p>
            <text:p>Autres employeurs du secteur public,Lance Krasman Memorial Centre For Community Mental Health</text:p>
            <text:p>Autres employeurs du secteur public,L’Arche (Stratford)</text:p>
            <text:p>Autres employeurs du secteur public,L’Arche Arnprior</text:p>
            <text:p>Autres employeurs du secteur public,L’Arche Daybreak</text:p>
            <text:p>Autres employeurs du secteur public,L’Arche Hamilton</text:p>
            <text:p>Autres employeurs du secteur public,L’Arche London</text:p>
            <text:p>Autres employeurs du secteur public,L’Arche Sudbury Inc</text:p>
            <text:p>Autres employeurs du secteur public,L’Arche Toronto Homes</text:p>
            <text:p>Autres employeurs du secteur public,L’Arche-Ottawa</text:p>
            <text:p>Autres employeurs du secteur public,Laubach Literacy Ontario</text:p>
            <text:p>Autres employeurs du secteur public,Launch Lab (Eastern Ontario) Inc</text:p>
            <text:p>Autres employeurs du secteur public,Laverendrye Non Profit Supportive Housing Corporation</text:p>
            <text:p>Autres employeurs du secteur public,Lawson Research Institute</text:p>
            <text:p>Autres employeurs du secteur public,Le Centre de Counselling Minto</text:p>
            <text:p>Autres employeurs du secteur public,Le Centre De Formation Du Nipissing</text:p>
            <text:p>Autres employeurs du secteur public,Le Centre Moi J’apprends Inc</text:p>
            <text:p>Autres employeurs du secteur public,Le Centre Victoria Pour Femmes</text:p>
            <text:p>Autres employeurs du secteur public,Le College Du Savoir</text:p>
            <text:p>Autres employeurs du secteur public,Le Rassemblement Pour L’alphabétisation Dela Communaute Urbaine De Toronto</text:p>
            <text:p>Autres employeurs du secteur public,Leamington United Mennonite Homes and Apts</text:p>
            <text:p>Autres employeurs du secteur public,Learning Centre For Georgina</text:p>
            <text:p>Autres employeurs du secteur public,Learning Disabilities Assoc Of Toronto Districts</text:p>
            <text:p>Autres employeurs du secteur public,Leeds and Grenville Interval House</text:p>
            <text:p>Autres employeurs du secteur public,Lennox and Addington Interval House</text:p>
            <text:p>Autres employeurs du secteur public,L’equipe D’hygiene Mentale Pour Francophones De S D et G Inc</text:p>
            <text:p>Autres employeurs du secteur public,Lifelong Leadership Institute Inc</text:p>
            <text:p>Autres employeurs du secteur public,L’integration Communautaire D’iroquois Falls</text:p>
            <text:p>Autres employeurs du secteur public,Literacy Alliance Of West Nipissing</text:p>
            <text:p>Autres employeurs du secteur public,Literacy Council Of Durham Region</text:p>
            <text:p>Autres employeurs du secteur public,Literacy Council Of Niagara West (DBA Niagara West Adult Learning Centre)</text:p>
            <text:p>Autres employeurs du secteur public,Literacy Council Of North Timiskaming</text:p>
            <text:p>Autres employeurs du secteur public,Literacy Council Of South Timiskaming</text:p>
            <text:p>Autres employeurs du secteur public,Literacy Council Of York South</text:p>
            <text:p>Autres employeurs du secteur public,Literacy Council Of York-Simcoe</text:p>
            <text:p>Autres employeurs du secteur public,Literacy Group Of Waterloo Region</text:p>
            <text:p>Autres employeurs du secteur public,Literacy Link Eastern Ontario Inc</text:p>
            <text:p>Autres employeurs du secteur public,Literacy Link Niagara Inc</text:p>
            <text:p>Autres employeurs du secteur public,Literacy Link South Central</text:p>
            <text:p>Autres employeurs du secteur public,Literacy Network Northeast</text:p>
            <text:p>Autres employeurs du secteur public,Literacy Network Of Durham Region</text:p>
            <text:p>Autres employeurs du secteur public,Literacy North Halton</text:p>
            <text:p>Autres employeurs du secteur public,Literacy Ontario Central South Region Literacy Network (LOCS)</text:p>
            <text:p>Autres employeurs du secteur public,Literacy Society Of South Muskoka Inc</text:p>
            <text:p>Autres employeurs du secteur public,Literacy South Halton</text:p>
            <text:p>Autres employeurs du secteur public,Local 1410 United Brotherhood Of Carpenters &amp; Joiners</text:p>
            <text:p>Autres employeurs du secteur public,Local 444 Caw</text:p>
            <text:p>Autres employeurs du secteur public,Local 6500 - United Steelworkers Of America</text:p>
            <text:p>Autres employeurs du secteur public,Local Services Board Of Foleyet</text:p>
            <text:p>Autres employeurs du secteur public,London Abused Women’s Centre</text:p>
            <text:p>Autres employeurs du secteur public,London Family Health Team</text:p>
            <text:p>Autres employeurs du secteur public,Loyalist Family Health Team</text:p>
            <text:p>Autres employeurs du secteur public,Lucknow And District Kinsmen Club Inc (O/A Lucknow Music In The Fields)</text:p>
            <text:p>Autres employeurs du secteur public,MacTier Nursing Station</text:p>
            <text:p>Autres employeurs du secteur public,Madawaska Valley Family Health Team</text:p>
            <text:p>Autres employeurs du secteur public,Madoc C O P E Corporation</text:p>
            <text:p>Autres employeurs du secteur public,Maggie’s Resource Centre Of North Hastings</text:p>
            <text:p>Autres employeurs du secteur public,Maggie’s:Toronto Sex Workers Action Project</text:p>
            <text:p>Autres employeurs du secteur public,Maison D’Amitie</text:p>
            <text:p>Autres employeurs du secteur public,Maison Interlude House Inc</text:p>
            <text:p>Autres employeurs du secteur public,Mamaweswen</text:p>
          </table:table-cell>
          <table:table-cell office:value-type="string" table:style-name="ce1">
            <text:p><text:s/>The North Shore Tribal Council Secretariat"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nitoulin Non-profit Homes Inc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nitoulin Radio Communication Inc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nitoulin-North Shore Victim Crisis Assistance Referral Services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notsaywin Nanotoojig Inc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ple City Centre For Older Adults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rjorie House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rkham African Caribbean Canadian Association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ry Ann Aganash Memorial School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sc-Arts Multiculturels Dans Les Ecoles Et Les Collectives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tawa Health Co-operative Inc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ttawa Women’s Resource Centre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ax Ottawa Community Heal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cDowell Lake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als On Wheels (Sudbur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als On Wheels Lond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als On Wheels Niagara Falls O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als On Wheels Thorold - St Cathari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nonite Community Services Of Souther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tal Health Consumer/Survivor Employment Assoc Of Esse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tal Health Network Of Chatham 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ntal Health Progra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rcury Disability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ridian Spine And Joint Physiotherap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etra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H 100 Teen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CBA Forum Italia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d North Network For The Coordination And Development Of Adult Lear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daynta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lton Meals On Whe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nwaashin Lodge - Indigenous Women’s Suppor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ssissaug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taanjigami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iziwe Biik Aboriginal Employment Train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naamodzawin Health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naasged Child And Famil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omiji Seniors Resid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ommy Monitor Incorporate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oose Factory Local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osaique Interculture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ountain Twp Agricultur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lti-Generational Housing And Community Centres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nsee-Delaware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ic And Beyo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koka Ambulance Service C A C 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koka Seniors Home Assist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koka Steamship &amp; Historic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kok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Muskoka/Parry Sound Coordinated Sexual Assaul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 A B O R S (o/a Neighbours Allied For Better Opportunities In Residential Suppor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icatchewenin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instay Non-profit Building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maygoosisagagun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maygoosisagagun Ojibways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omi’s Family Resource Centre (Winchester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tional Farmers Union -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ative Horizons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ar North Palliative Care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ar North Trail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lson House Of Ottawa-Carle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skantag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Beginnings ABI + Stroke Recovery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Canadians’ Centre Of Excelle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Frontiers Support Services - London Middlese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 Starts For Wome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ewcomer Women’s Services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District Homes Comm Phy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Grape And Wine Festiv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Home Builder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Region Sexual Assault Centre (CARSA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Regional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Regional Nativ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Training and Employment Agenc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Victim Crisis Support Servi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Women’s Enterpris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agara Workforce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gigoonsiminikaan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ijkiwendidaa Anishnaabekwewag Services Circ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iwin Wendaanimok Limited Partnershi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pigon Distric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ipissing Transition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kee Kw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Algoma Employment Help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Algoma Literacy Coali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Bay Literacy Council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Bay Rotarys Camp Tillicu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Caribou Lake First Nation B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Channel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Hastings Community Integratio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Shore Community Support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Simcoe Victim Crisis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Superior Workforce Planning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York Women’s Resour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 Yorkers For Disabled Person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ast Community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Community Develop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Connections Adult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Frontenac Community Services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Vocational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ern Youth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umberland Child Develop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west Training and Adjust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western Ontario Innovation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western Ontario Literacy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western Ontario Metis Child &amp; Famil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rthwestern Ontario Women’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va Vita Women’s Shelter Inc (o/a Nova Vita Domestic Violence Prevention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Novocentre Thunder Ba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ak Centre Alternative Community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akville Hospital Volunteer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asis Addiction Recovery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bashkaandagaa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’Connor Rehabilitation and Wellness Clin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jibways Of Onigam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 Solid Ground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echild Network &amp; Suppor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gwanada Non-Profit Housing Cor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kwehon:We Midwives Collectiv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4-H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boriginal Head Start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boriginal HIV/AIDS Strateg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gri-food Educat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mateur Kickboxing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mateur Wrestl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rtistic Swimm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For Family Med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Of Adult And Continuing Education School Board Administrators (CESB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Of Arch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Of Crime Stopp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Association Of School Business Officials (OASB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Badminton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Ball Hockey Fede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Baseball Association (o/a Baseball Ontari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Blind Sport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erebral Palsy Sports Association (OCPS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oalition Of Rape Crisis Centres (OCRCC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olleges Athletic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ouncil Of Shooter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Curling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East Economic Development Commiss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Electrical Industry Training Trust Fu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Federation Of School Athletic Associa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Fenc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Five-Pin Bowler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Football Alli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Fruit and Vegetable Growers’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Harness Horse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Historical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Lacrosse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Land Trust Allian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Long Term Care Clinicia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Masonry Trai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Modern Language Teacher’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Native Education Counsell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Native Literacy Coali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Ringette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Society For Crippled Children (Easter Seals Ont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Speed Skat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Table Tenni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Tae Kwon Do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Water Polo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ntario Wheelchair Sport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peration Come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p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rganization For Literacy In 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rganization For The Multi-disabled (Thunder Bay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shawa-Durham Rape Crisi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ttawa Chamber Music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ttawa Chinese Community Service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ttawa Valley Curling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ttawa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ttawa Walls and Ceilings Trai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ver 55 (Lond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ya Black Arts Coali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Oya Media Group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int The Town Red Port Credit Community Assocai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ent Preschool Resource Centre Of The National Capital Regi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ents Of Black Children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ents Of Technologically Dependent Children Of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kdale Golden Age Fou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kdale Project Rea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kway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ticipation House - Brantf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ticipation Lodge-Grey Bru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rtners In Employment (Perth Count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th Employ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thways Alcohol and Drug Treat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ays Plat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el Aboriginal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el Adult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el Cheshire Hom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el-Halton-Dufferin Adult Learning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gasus Community Project For Adults With Special Nee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ninsula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ople Advocating For Change Through Empowerment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ople In Transition (Allist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ople, Words &amp; Chan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rth County Transition Home For Wom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terborough Aids Resource Network (PAR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eterborough Native Learning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hara Westwinds Heigh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hilippine Legacy And Cultural Allia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ickering Sports Medicine and Welln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ilot Place Socie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lanification de Main D’oeuvre de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lay On! Cana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oplar Hill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ositive Living Niagar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owassan and Area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ozitive Pathways Communit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escott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ince Edward County Community Care For Seniors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ince Edward Learning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incipal Association Projec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fessional Physiotherapy Centr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gram Read (Sault Ste Mari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ject 25-44 (Sudbury) Vocational Resource Centr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ject Iri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ject Read Literacy Network (Waterloo-Wellingt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roject 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sych Media Lt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sychiatric Survivors Of Ottawa-Carle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Pwi-di-goo-zing-ne-yaa-zhing Advisor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ad Count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ality In Lifelong Learning Network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eensway Physiotherap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inte United Immigrant Services (O/A Central Eastern Ontario Translation And Interpretation Servi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Quinte Vitality and Social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 Pessah Speech-Language Pathology Professional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ain and Shine Behavioural Counselling Services Lt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ainy Lake Tribal Area Business and Financial Services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ainy River District Victim Services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ainy River District Women’s Shelter Of Hop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apport Youth and Famil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bound Child and Youth Service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d Sky Metis Independen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nascent Fellowshi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nfrew and Area Seniors Home Sup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nfrew County Community Upgrading Progr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nfrew County Sexual Assault/ Rape Crisis Suppor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search Innovation Commercialization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seau Access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seau-Femmes Du Sud-Ouest De L’Ontario (Sarnia-Lambton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ev Norm Johnston Youth Residence (Lanark Leeds ’n Grenville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ideau St Lawrence Family Health T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ideau-Ottawa Valley Learning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iverdale Immigrant Women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oncesvalles Village B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oots &amp; Wings Psycholog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ose Garden Family Suppor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Rural Ottawa South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.E.A.S. Centre (Support Enhance Access Services Centre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feguards Training For Children And Adul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fehope Ho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int Monica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m Shuqair Physiotherap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ndwich Teen Action Group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rnia Lambton Economic Partnership Associ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rnia Lambton Workforce Development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rnia-Lambton “Rebound” - A Program For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ult Community Information And Career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ault Ste Marie Region Conservation Authori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cadding Court Community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carborough Women’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cience Teachers’ Association Of Ontario (Sta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cond Chance Employment Counselling (Wellington)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cond Mile Club Of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niors Life Enhancement Cent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 Coordination For Children And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 de Toxicomanie Cochrane Sud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 Familial Et Counseling Ottaw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a La Famille-K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Aux Victimes Cochrane-Smooth Rock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Aux Victimes Du Grand Sud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Aux Victimes Prescott-Russel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rvices de toxicomaine Cochrane Nord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ven South Street Treatment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buse Centre (Thunder Bay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Centre (Hamilton And Area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Centre For Quinte And Distric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Centre Kingston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Centre Of Bra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Crisis Centre Of Essex County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Support Services For Women Stormont Dundas Glengarry and Akwesasn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exual Assault Survivors’ Centre Sarnia-Lamb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awanaga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eguiandah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eshegwaning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ibogama First Nation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ingwauk Teaching Lod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koday Abinojiiwak Obimiwedo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hoal Lake 40 First N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lent Voice Canad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mcoe Muskoka Workforce Development Board And Literacy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mcoe Peer Support for Mental Health and Addi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oux-Hudson Employmen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oux-Hudson Literac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istering - A Woman’s Pla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kills Council Of Canada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briety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ciete Alzheimer de Cornwall et Reg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ftball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mali Centre For Family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mali Women’S &amp; Children’S Support Networ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 Asian Autism Awarenes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 Asian Women’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 Essex Community Counc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 Temiskaming Community Futures Development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-East Grey Support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hern Frontenac Community Services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outien A Domici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pecial Needs Employment Service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quash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Andrew’s Residence Chatham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Hilda’s Towers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Jude Community Ho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Matthew’s Bracondale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Matthew’s Harmony Hous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 Thomas-Elgin Second Stage Transitional Reside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ratagem Group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ratford Chefs Schoo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rathroy Middlesex Housing Corpor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treet Haven At The Crossroa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ccess Beyond Limits Education Program In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dbury Action Centre For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dbury Women’s Cen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percrawl Productio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perior Greenstone Association For Community Living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perior North Victim Servi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pport Ontario You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Survivors’ Secretaria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alk Is Free Theat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ayside Community Residential and Support Options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chnical Training Group (Stratford And Area)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cumseh Community Development Corporation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lma Grant P T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magami First Nation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eresa Group Child and Family Aid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Ajax-Pickering Women’s Centre Inc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Boundless Mindset Inc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Centre For Mindfulness Studies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District Of Parry Sound Employment Services Incorporated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Autres employeurs du secteur public</text:p>
          </table:table-cell>
          <table:table-cell office:value-type="string" table:style-name="ce1">
            <text:p>The Elizabeth Fry Society Of Northeastern Ontario-La Société Elizabeth Fry Du Nord-Est De L’Ontario</text:p>
          </table:table-cell>
          <table:table-cell table:number-columns-repeated="16382" table:style-name="ce1"/>
        </table:table-row>
        <table:table-row table:style-name="ro2">
          <table:table-cell office:value-type="string" table:style-name="ce1">
            <text:p>Autres employeurs du secteur public</text:p>
          </table:table-cell>
          <table:table-cell office:value-type="string" table:style-name="ce2">
            <text:p>The Healing Of The Seven Generations “A Community Healing Strategy &amp; Support Program”</text:p>
            <text:p>Autres employeurs du secteur public,The Inn Of Windsor</text:p>
            <text:p>Autres employeurs du secteur public,The Job Centre</text:p>
            <text:p>Autres employeurs du secteur public,The Karma Project Community Food Co-Operative Inc (O/A The Farmacy)</text:p>
            <text:p>Autres employeurs du secteur public,The Mount Community Centre</text:p>
            <text:p>Autres employeurs du secteur public,Theatre Direct Canada</text:p>
            <text:p>Autres employeurs du secteur public,Thessalon First Nation</text:p>
            <text:p>Autres employeurs du secteur public,Three Oaks Foundation</text:p>
            <text:p>Autres employeurs du secteur public,Thunder Bay And Area Victim Services</text:p>
            <text:p>Autres employeurs du secteur public,Thunder Bay Literacy Group</text:p>
            <text:p>Autres employeurs du secteur public,Timiskaming Speech And Language Inc</text:p>
            <text:p>Autres employeurs du secteur public,Timmins Festivals And Events Committee</text:p>
            <text:p>Autres employeurs du secteur public,Timmins Learning Centre</text:p>
            <text:p>Autres employeurs du secteur public,Timmins Native Friendship Centre</text:p>
            <text:p>Autres employeurs du secteur public,Torchlight Industries (Torchlight Services)</text:p>
            <text:p>Autres employeurs du secteur public,Toronto Book &amp; Magazine Fair</text:p>
            <text:p>Autres employeurs du secteur public,Toronto Community Employment Services</text:p>
            <text:p>Autres employeurs du secteur public,Toronto Council Fire Native Cultural Centre</text:p>
            <text:p>Autres employeurs du secteur public,Toronto Outdoor Art Exhibition</text:p>
            <text:p>Autres employeurs du secteur public,Toronto Rape Crisis Centre</text:p>
            <text:p>Autres employeurs du secteur public,Toronto Steelworkers Job Action Centre</text:p>
            <text:p>Autres employeurs du secteur public,Toronto Workforce Innovation Group</text:p>
            <text:p>Autres employeurs du secteur public,Trent Valley Literacy Association</text:p>
            <text:p>Autres employeurs du secteur public,Triathlon Ontario</text:p>
            <text:p>Autres employeurs du secteur public,Tri-County Literacy Council</text:p>
            <text:p>Autres employeurs du secteur public,Tri-County Literacy Network</text:p>
            <text:p>Autres employeurs du secteur public,Trinity Square Cafe</text:p>
            <text:p>Autres employeurs du secteur public,True Experience Supportive Housing and Community Work Program</text:p>
            <text:p>Autres employeurs du secteur public,Ukrainian Culture Festival</text:p>
            <text:p>Autres employeurs du secteur public,Ukrainian Seniors’ Centre Of Sudbury Inc</text:p>
            <text:p>Autres employeurs du secteur public,Union Of Ontario Indians</text:p>
            <text:p>Autres employeurs du secteur public,United Chiefs and Councils Of Mnidoo Mnising</text:p>
            <text:p>Autres employeurs du secteur public,United Wushu Association Of Ontario</text:p>
            <text:p>Autres employeurs du secteur public,Valley Adult Learning Association</text:p>
            <text:p>Autres employeurs du secteur public,Vaughan African Canadian Association</text:p>
            <text:p>Autres employeurs du secteur public,Vesta Recovery Program For Women Inc</text:p>
            <text:p>Autres employeurs du secteur public,Victim Assistance Services Of Oxford County</text:p>
            <text:p>Autres employeurs du secteur public,Victim Services - Lanark County</text:p>
            <text:p>Autres employeurs du secteur public,Victim Services Bruce Grey Perth</text:p>
            <text:p>Autres employeurs du secteur public,Victim Services Elgin</text:p>
            <text:p>Autres employeurs du secteur public,Victim Services Of Algoma</text:p>
            <text:p>Autres employeurs du secteur public,Victim Services Of Brant</text:p>
            <text:p>Autres employeurs du secteur public,Victim Services Of Hastings Prince Edward Lennox and Addington Counties</text:p>
            <text:p>Autres employeurs du secteur public,Victim Services Of Huron County</text:p>
            <text:p>Autres employeurs du secteur public,Victim Services Of Kingston And Frontenac</text:p>
            <text:p>Autres employeurs du secteur public,Victim Services Of Leeds and Grenville</text:p>
            <text:p>Autres employeurs du secteur public,Victim Services Of Middlesex County</text:p>
            <text:p>Autres employeurs du secteur public,Victim Services Of Nipissing District</text:p>
            <text:p>Autres employeurs du secteur public,Victim Services Of Peel</text:p>
            <text:p>Autres employeurs du secteur public,Victim Services Of Peterborough And Northumberland</text:p>
            <text:p>Autres employeurs du secteur public,Victim Services Of Renfrew County Inc</text:p>
            <text:p>Autres employeurs du secteur public,Victim Services Of Sarnia-Lambton Inc.</text:p>
            <text:p>Autres employeurs du secteur public,Victim Services of Simcoe County</text:p>
            <text:p>Autres employeurs du secteur public,Victim Services Of Stormont Dundas Glengarry And Akwesasne</text:p>
            <text:p>Autres employeurs du secteur public,Victim Services of Temiskaming And District</text:p>
            <text:p>Autres employeurs du secteur public,Victim Services Of Waterloo Region</text:p>
            <text:p>Autres employeurs du secteur public,Victim Services Of York Region Incorporated</text:p>
            <text:p>Autres employeurs du secteur public,Victim Services Wellington</text:p>
            <text:p>Autres employeurs du secteur public,Vitanova Foundation</text:p>
            <text:p>Autres employeurs du secteur public,Wabaseemoong Child Welfare Authority</text:p>
            <text:p>Autres employeurs du secteur public,Wabaseemoong Independent Nations</text:p>
            <text:p>Autres employeurs du secteur public,Wabun Tribal Council</text:p>
            <text:p>Autres employeurs du secteur public,Wakenagun Community Futures Development Corporation</text:p>
            <text:p>Autres employeurs du secteur public,Warden Woods Community Centre</text:p>
            <text:p>Autres employeurs du secteur public,Water Ski Wakeboard Ontario</text:p>
            <text:p>Autres employeurs du secteur public,Water’s Edge Festivals And Events</text:p>
            <text:p>Autres employeurs du secteur public,Wauzhushk Onigum Nation</text:p>
            <text:p>Autres employeurs du secteur public,Wawa And Area Victim Services</text:p>
            <text:p>Autres employeurs du secteur public,Wawakapewin First Nation</text:p>
            <text:p>Autres employeurs du secteur public,Wayside House Of St Catharines</text:p>
            <text:p>Autres employeurs du secteur public,Welland Heritage Council and Multicultural Centre</text:p>
            <text:p>Autres employeurs du secteur public,Wellington County Learning Centre</text:p>
            <text:p>Autres employeurs du secteur public,Wendat Community Programs</text:p>
            <text:p>Autres employeurs du secteur public,West Niagara Palliative Care Services</text:p>
            <text:p>Autres employeurs du secteur public,Whitefish River First Nation</text:p>
            <text:p>Autres employeurs du secteur public,Windigo First Nations Council</text:p>
            <text:p>Autres employeurs du secteur public,Windsor Centre For Film Digital Media &amp; The Creative Arts</text:p>
            <text:p>Autres employeurs du secteur public,Windsor Essex Brokerage For Personal Supports</text:p>
            <text:p>Autres employeurs du secteur public,Windsor International Film Festival</text:p>
            <text:p>Autres employeurs du secteur public,Windsor Women Working With Immigrant Women</text:p>
            <text:p>Autres employeurs du secteur public,Women In Crisis (Algoma) Inc</text:p>
            <text:p>Autres employeurs du secteur public,Women’s Centre Of York Region</text:p>
            <text:p>Autres employeurs du secteur public,Women’s Employment Resource Centre Of Oxford County</text:p>
            <text:p>Autres employeurs du secteur public,Women’s House Serving Bruce And Grey</text:p>
            <text:p>Autres employeurs du secteur public,Women’s Interval Home Of Sarnia Lambton Inc</text:p>
            <text:p>Autres employeurs du secteur public,Women’S Own Resource Centre (South River)</text:p>
            <text:p>Autres employeurs du secteur public,Women’s Place Kenora</text:p>
            <text:p>Autres employeurs du secteur public,Women’s Shelter Saakaate House Inc</text:p>
            <text:p>Autres employeurs du secteur public,Women’s Shelter Second Stage Housing And Counselling Services Of Huron</text:p>
            <text:p>Autres employeurs du secteur public,Women’s Support Network Of York Region</text:p>
            <text:p>Autres employeurs du secteur public,Woodstock And District Developmental Services</text:p>
            <text:p>Autres employeurs du secteur public,Work-Based Learning Consortium</text:p>
            <text:p>Autres employeurs du secteur public,Workforce Development Board</text:p>
            <text:p>Autres employeurs du secteur public,Workforce Planning Board Of Grand Erie</text:p>
            <text:p>Autres employeurs du secteur public,Workforce Planning Board Of Waterloo Wellington Dufferin</text:p>
            <text:p>Autres employeurs du secteur public,Working Centre</text:p>
            <text:p>Autres employeurs du secteur public,Working For Change</text:p>
            <text:p>Autres employeurs du secteur public,Working Women Community Centre</text:p>
            <text:p>Autres employeurs du secteur public,Wyndham Manor</text:p>
            <text:p>Autres employeurs du secteur public,Yes You Can Incorporated</text:p>
            <text:p>Autres employeurs du secteur public,York South Simcoe Training and Adjustment Board Inc</text:p>
            <text:p>Autres employeurs du secteur public,Young And Potential Fathers Initiative</text:p>
            <text:p>Autres employeurs du secteur public,Young Women’s Christian Association Of St Thomas (o/a YWCA Of St Thomas-Elgin)</text:p>
            <text:p>Autres employeurs du secteur public,Youth Culture Inc</text:p>
            <text:p>Autres employeurs du secteur public,Youth Diversion Program</text:p>
            <text:p>Autres employeurs du secteur public,Youth Employment Assistance Headquarters Inc</text:p>
            <text:p>Autres employeurs du secteur public,Youth Now On Track Services (Ynot Services)</text:p>
            <text:p>Autres employeurs du secteur public,Youth Resources Niagara</text:p>
            <text:p>Autres employeurs du secteur public,Youth Services Of Lambton County Inc</text:p>
            <text:p>Autres employeurs du secteur public,Y’s Owl MacLure Cooperative Centre Inc</text:p>
            <text:p>Autres employeurs du secteur public,Z’Gamok Enterprises Inc (O/A Saulteaux Enterprises)</text:p>
            <text:p>Conseils scolaires,Administration scolaire CHEO</text:p>
            <text:p>Gouvernement de l’Ontario - Ministères,Énergie</text:p>
            <text:p>Gouvernement de l’Ontario - Ministères,Services aux aînés et Accessibilité</text:p>
            <text:p>Municipalités et services,City Of Brampton - Brampton Public Library Board</text:p>
            <text:p>Municipalités et services,City Of Guelph - Police Services Board</text:p>
            <text:p>Municipalités et services,City Of London - Covent Garden Market Corporation</text:p>
            <text:p>Municipalités et services,City Of London - London Public Library</text:p>
            <text:p>Municipalités et services,City Of Toronto - CreateTO</text:p>
            <text:p>Municipalités et services,City Of Toronto - Eastview Neighbourhood Community Centre</text:p>
            <text:p>Municipalités et services,City Of Toronto - Toronto Atmospheric Fund</text:p>
            <text:p>Municipalités et services,Kenora Police Services Board</text:p>
            <text:p>Municipalités et services,Municipality Of Brooke-Alvinston</text:p>
            <text:p>Municipalités et services,Municipality Of Calvin</text:p>
            <text:p>Municipalités et services,Municipality Of Charlton And Dack</text:p>
            <text:p>Municipalités et services,Municipality Of Faraday</text:p>
            <text:p>Municipalités et services,Municipality Of Gordon/Barrie Island</text:p>
            <text:p>Municipalités et services,Municipality Of Huron Shores</text:p>
            <text:p>Municipalités et services,Municipality Of Machin</text:p>
            <text:p>Municipalités et services,Municipality Of Mattawan</text:p>
            <text:p>Municipalités et services,Municipality Of Neebing</text:p>
            <text:p>Municipalités et services,Municipality Of St. Charles</text:p>
            <text:p>Municipalités et services,Niagara Regional Housing</text:p>
            <text:p>Municipalités et services,Six Nations Police</text:p>
            <text:p>Municipalités et services,The Corporation of the Township of Tarbutt</text:p>
            <text:p>Municipalités et services,Toronto Parking Authority</text:p>
            <text:p>Municipalités et services,Town Of Bruce Mines</text:p>
            <text:p>Municipalités et services,Town Of Cobalt</text:p>
            <text:p>Municipalités et services,Town Of Gore Bay</text:p>
            <text:p>Municipalités et services,Town Of Latchford</text:p>
            <text:p>Municipalités et services,Town Of Laurentian Hills</text:p>
            <text:p>Municipalités et services,Town Of Mattawa</text:p>
            <text:p>Municipalités et services,Town Of Midland - Police Service</text:p>
            <text:p>Municipalités et services,Town Of Rainy River</text:p>
            <text:p>Municipalités et services,Town Of Spanish</text:p>
            <text:p>Municipalités et services,Town Of Thessalon</text:p>
            <text:p>Municipalités et services,Township Of Admaston/Bromley</text:p>
            <text:p>Municipalités et services,Township Of Armstrong</text:p>
            <text:p>Municipalités et services,Township Of Assiginack</text:p>
            <text:p>Municipalités et services,Township Of Baldwin</text:p>
            <text:p>Municipalités et services,Township Of Billings</text:p>
            <text:p>Municipalités et services,Township Of Bonfield</text:p>
            <text:p>Municipalités et services,Township Of Brethour</text:p>
            <text:p>Municipalités et services,Township Of Brudenell</text:p>
          </table:table-cell>
          <table:table-cell office:value-type="string" table:style-name="ce1">
            <text:p><text:s/>Lyndoch And Raglan"</text:p>
          </table:table-cell>
          <table:table-cell table:number-columns-repeated="16381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Burpee And Mills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arlow/Mayo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asey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hamberlain</text:p>
          </table:table-cell>
          <table:table-cell table:number-columns-repeated="16382" table:style-name="ce1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hishol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ockburn Is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olem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Conm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Daw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Dor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Enniskille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Evantur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Fauquier–Stricklan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Gauthi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Gilli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arl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arr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illi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Hud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Jam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Jocely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Johns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Jol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Ker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a Vall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ai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ake Of The Woo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anark Highland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arder Lak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Limeri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ado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attice-Val Cô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cGar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cMurrich/Monteit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ontagu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oonbeam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Morle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Nairn And Hyma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North Algona Wilberfor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O’Conno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Opasati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apineau-camer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el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ickle Lak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lummer Additiona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Princ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Red Rock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Schreib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Sioux Narrows-Nestor Fal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St. Josep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Tehkumma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The North Sho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Tudor And Cashe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Val Rita-Hart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White Riv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Township Of Wollas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United Townships Of Head, Clara And Mari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Hilton Beach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Newbury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Oil Spring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South Riv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Thornl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Village Of Westpor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Municipalités et services</text:p>
          </table:table-cell>
          <table:table-cell office:value-type="string" table:style-name="ce1">
            <text:p>Windsor Police Services Boa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<text:s/>Commission ontarienne de commercialisation des produits agrico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<text:s/>Tribunal de l’environne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Administration Des Écoles Provinci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e Développement Économique Des Collectivités Rur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e Gestion De La Chasse Au Gros Gibi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e Lutte Contre La Rag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u Programme De Protection Des Espèces En Pér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Du Tuteur Et Curateur Public Sur Les Placeme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Ontarien De Lutte Contre Le Vih Et Le Sid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Provincial Sur Les Affaires Francopho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Scientifique Du Lac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consultatif sur les nominations à la magistratu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’Experts Cliniciens En Matière De Trouble Du Spectre De L’Austism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 Coordination Pour Le Lac Simco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 Détermination Du Statut Des Espèces En Péril En Ontario (CDSEP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 la propriété intellectuelle pour la Plateforme ontarienne des données sur la san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 la transition relative à l’électrification et à l’énergi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 Vérification Interne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es métiers spécialisé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’évaluation Des Médicame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’Examen Des Programmes De Gestion Des Risques Des Entrepris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e Du Fonds De Reserve Forestier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ité Du Fonds Joe Macdonald De Bourses D’Études À L’Intention Des Survivants D’Agents De Sécuri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’aide Aux Anciens Combatta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’appel Et De Révision Des Services De San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La Fonction Publiqu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Protection Des Pratiques Agricoles Norm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Protection Financière Des Éleveurs De Bétail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Protection Financière Des Producteurs De Céré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émunération Des Juges De Pai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émunération Des Juges Provinciau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émunération Des Juges Suppléa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émunération Des Protonotaires Chargés De La Gestion Des Caus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Retraite Des Juges Provinciaux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 Toponymie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biens cultur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Langues D’enseignement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Relations De Travail En Éduc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es transports routiers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’Évaluation De La Qualité De L’Éducation Postsecondai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’Évaluation Des Matériaux De Construc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’indemnisation des victimes d’actes crimin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u Code Du Bâtiment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mmission Du Patrimoine Chasse Et Pêch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e L’Ordre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es Distinctions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es Normes D’Accessibili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es Services De Santé En Françai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Du Fonds Pour La Recherche En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Ministériel De L’Éducation De L’Enfance En Difficul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Consultatif Ministériel Des Patients Et Des Famil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’administration De Parcs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’aménagement - Sault Ste. Marie-Nord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 La Ceinture De Verdu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 la modernisation du droit des affaires et de l’allègement du fardeau réglementair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 Parcs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s Citoye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es Pharmacien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du premier ministre pour l’égalité des chanc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 ontarien des données sur la santé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ler spécial pour la viabilité financière à long terme de l’Université Laurentien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ler spécial pour l’aménagement de la Place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ler spécial sur la création d’une entité de ressources centralisées sur la propriété intellectue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onseillers(ères) en questions relatives aux jeun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Croissance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Équipe D’évaluation Des Demandes De Subvention - Algoma, Cochrane, Manitoulin Et Sudbury - Fondati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Équipe spéciale de mise en oeuvre en matière de propriété intellectuell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Fiducie pour la conservation des espèces en peril (Agence pour l’action en matière de conservation des espèces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consultatif pour la gestion du bassin versant de la rivière Muskoka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d’experts en cybersécurité dans le secteur public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de la Justice Autochton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Groupe de travail sur les transports à Hamilton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Institut De Recherche Agricole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L’intervenant pour les perspectives communautair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Labour-Management Advisory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Le Secrétariat de la distribution des vaccins contre la COVID-19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Ministère De L’Environnement, De La Protection De La Nature Et Des Parc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Office Des Affaires Des Victimes D’actes Criminel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Ontario Workforce Recovery Advisory Committee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Propriété intellectuelle 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ociété De Fiducie Portant Sur La Zone Résidentielle Des Îles De Toront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ociété de gestion forestière Temagami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ociété Financière De L’Industrie De L’Électricité De L’Ontario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Société Ontarienne De Gestion Des Fonds Des Investisseurs Immigrant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Tribunal D’appel De L’agriculture, De L’alimentation Et Des Affaires Rurales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Tribunal De L’enfance En Difficulté De L’ontario (Anglais) (Tribunaux Decisionnels Ontari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Tribunal De L’enfance En Difficulté De L’ontario (Français) (Tribunaux Decisionnels Ontario)</text:p>
          </table:table-cell>
          <table:table-cell table:number-columns-repeated="16382"/>
        </table:table-row>
        <table:table-row table:style-name="ro1">
          <table:table-cell office:value-type="string" table:style-name="ce1">
            <text:p>Organismes de la Couronne</text:p>
          </table:table-cell>
          <table:table-cell office:value-type="string" table:style-name="ce1">
            <text:p>Tribunal Des Services Financiers</text:p>
          </table:table-cell>
          <table:table-cell table:number-columns-repeated="16382"/>
        </table:table-row>
        <table:table-row table:number-rows-repeated="1047707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size="11pt" style:font-size-asian="11pt" style:font-size-complex="11pt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size="11pt" style:font-size-asian="11pt" style:font-size-complex="11pt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5in" fo:margin-right="0.75in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10312</meta:generator>
    <dc:creator>Microsoft Office User</dc:creator>
    <meta:creation-date>2023-03-17T17:10:44Z</meta:creation-date>
    <dc:date>2023-03-17T17:10:44Z</dc:date>
  </office:meta>
</office:document-meta>
</file>