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automatic-styles>
    <style:style style:name="ce1" style:family="table-cell" style:parent-style-name="Default" style:data-style-name="N0"/>
    <style:style style:name="co1" style:family="table-column">
      <style:table-column-properties fo:break-before="auto" style:column-width="1.71979166666667cm"/>
    </style:style>
    <style:style style:name="ro1" style:family="table-row">
      <style:table-row-properties style:row-height="1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bs-pssd-compendium-nosalaries-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Secteur</text:p>
          </table:table-cell>
          <table:table-cell office:value-type="string" table:style-name="ce1">
            <text:p>Employe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000 Islands Region Workforce Development Board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354739 Ontario Inc (o/a Coxwell Physiotherap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796392 Ontario Inc (o/a Durham Physiotherapy Clin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2521591 Ontario Inc (o/a Hamilton Physio and Rehab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2817109 Ontario Inc (O/A First Nations Cabl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6up Volleyball Club (O/A: 6up East Scarborough Soccer Unite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9764399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 New Day Youth And Ad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amjiwnaang First Nation Chippewas Of Sar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C Communautaire/Peninsule Du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ilities Behaviour Consultin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Peoples' Alliance (Northern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Shelter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cueil Francophone D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ross Languages Translation &amp; Interpretation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Ontarienne Contre La Violence Faite Aux Femmes (AOCVF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Positive: VIH -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Read Community Literacy Centre Of Guel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d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onai Residenti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option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Basic Education Associa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Learning and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ica Development Network (AD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icans In Partnership Against AI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o Canadian Contracto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gency One First Nations Lands Limited Partner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h-shawah-bin Sioux Lookout Lac Seul Victim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e Aux Seniors De Sudbury-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North Ba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kwesasne Economic Develop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exandra Park Neighbourhoo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exandra Park Residen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ma Substance Abuse Rehabilit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ma Workforce Investment Corporation (AW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maguin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maguin Highlands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pha-en-Partage De Sudbury 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 Learning Styles And Outlooks (ALS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 Community Program Services (Peterborough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 For Women In Prince Edwa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Huron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Lanark Leeds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Grey-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Hastings - Prince Edw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Kenora/Rainy River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Peterborough, Kawartha Lakes, Northumberland,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ault Ste Marie and Algoma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immins-Porcupine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Waterloo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elia Rising Sexual Assault Centre Of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ethyst Women's Addi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herstburg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duhyau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inaabeg Of Kabapikotawangag Resources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inabek Employment and Training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inabek/Ontario Fisherie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nabie Naadmaagi Gamig Substance Abuse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toine Algonquin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ID Group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mstrong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ian Community AID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aulted Women's Help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Canadienne-Francaise De L'Ontario - Stormont Dundas Et Glen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Des Gestionnaires De L'education Franco-ontarienne (AGE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Francophone Pour L'education Artistiqu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Iroquois and Allied Indians (AIA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Ontario Snowboard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Pour Integration Communautaire Du Nord 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hlete Technology Group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ameksheng Anishnawbek (Whitefish Lake First Nati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Economic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Literac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rora Chamber Of Comme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tism Services Incorporated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ie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ie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y's Bay and Area Senior Citizens Hom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tchewan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tchewana First Nation Of Ojibw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endige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 Donovan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esda-House Of Mercy (Bowmanvill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lehem Housing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g Brothers Big Sisters Of North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g Grassy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igtigong Nishnaabe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lack Coalition For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lack Youth Succes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lazing Star Environment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ard Of Management Of The District Keno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' and Girls' Club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mpt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t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tford and District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eaking Down Barri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enna Lanktree And Associa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ockville and Area Community Liv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uc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uce Peninsula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usiness Centre Nipissing Parry S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at-Community Alliance For Accessible Treat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ledon Senior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mphill Communities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anufacturers and Expor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ental Health Association -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Support Worke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Tire Jumpstart Char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Tooling and Machi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o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pabil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penters &amp; Joiners Local 494 Benef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refour De Formation Pour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refour Des Femmes Du Sud-Ouest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YR Community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Charles-Emile Claud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Culturel La Rond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' Education Et De Formation Pour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'alpha La Rout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Consultation Pour L'embauche Des Jeunes Inc (CCEJ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Cochrane-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de Hear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Des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Manitouwadge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Pour Adultes De Greenst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Pour Adultes Francophones A Timmi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Ressources Familiales De Sturgeon Falls Sturgeon Falls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'Education Fianciere Ebo (Entraide Budgetaire Ottawa) (O/A Ebo Finabcial Education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Opportunities Respect and Empowerment (CO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Resilience And Social Development (Crsd) (O/A Canadian Friends Of Somali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Workforce Develop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ranco-Ontarien De Folklo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ranco-Ontarien Des Ressources En Alphabetisation (Sudbur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Novas - Calacs Francophone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Of Arthritis Excellence (Ca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pour femmes Ellev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York Centre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Youville Centre Ottawa-Carle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'Elles Centre Des Femmes Francophones Du Nord Ouest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s For Seniors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RD centre et reseau d'independ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nging Ways (Lond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pleau Cre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pleau Hornepayne Algoma District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 Kent Women'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-Kent Sexual Assault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-Ken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ld Care Providers Resource Network (CCPR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ld Welfare Political Action Committee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ldren's Services Council Of Victoria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ppewas Of Georgina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ppewas Of The Thames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lub Garcons Et Filles De Cornwall/SD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de-Ontario Educ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lege Sector Committee For Adult Upgrad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umbus House (Pembrok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ission De Formation Et D'adaptation De Sudbury &amp; Manitoul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on Ground Co-operative,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ounselling Services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Justice Initiativ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earning Alternatives (Hastings County And Distric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teracy Of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- North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- South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Association Of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Hanover And Area Harc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Kincardin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Mea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Owen Sound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Renfrew County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St. Marys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Walker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Wingham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Options For Justice (Oxfo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Resources For People In Conflict With The La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Support Centr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Support Services Of Niagara Region (CSS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Training &amp; Development Centre For Innovation &amp; Improv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Ywca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eil D'alpha De Toront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tanc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nsumer/Survivor Initiative Of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operative Enseignants Pas A Pas Incorpor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ptic Orthodox Patriarchate Of Alexandria, The Church Of The Virgin Mary And St Athanasi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nselling Centre Of East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unterpoint Counselling and Educational Co-opera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P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 Countr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ross-Toronto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urve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yber Nations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alhousie Y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af Access Simcoe -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sign For A New Tomorrow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eveloping Young Leaders Of Tomorrow, Today (DYLOT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okis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omestic Abuse Services Ox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r Roz's Healing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ryden Go Gette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ryden Literac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ryden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nda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ndas County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Deaf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Family &amp;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Family Court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Region Association Of Black Professionals And Entrepreneu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urham Region Local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Dyslexia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bametoo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rly Childhood Development Initiative (Ecd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 York Learning Experi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astwood Psycholog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den Communit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duxcite Inc (O/A Canadian College Of Healthcare And Pharmaceutic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ganville and District Senior Citizens Need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der Abuse Ontario (E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gin Middlesex Oxford Workforce Planning and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gin-St Thomas Youth Employment Counsell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te Physiotherapy and Health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izabeth Fry Society Simcoe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lliot Lake Palliative Care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ily Murphy Non-Profit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ily Murphy Second Stage Reside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pathy House Of Recove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ployment Help Centre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mployment North South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nglish Language Arts Network - Ontario (O/A ELAN -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Essex County Divers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Council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Respite Services (Windsor, Essex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Services Perth-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r Northeast Trai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Des Gens D'Affaires Francophones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Of Ontario Cottagers Associatio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eld Hockey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rst Step Women'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cus Community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od And Beverag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mation Plus Centre De Form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t Erie Meals On Wheel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t Erie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ies Brain Inju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y Labour Market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eestyle Skiing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iends Of Wabakim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nohkwasra Family Assault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zhtoojig Employment and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ilbert Centre For Social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en Cairn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obal Brief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gama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lden Dawn Senior Citizen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od Compan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od Foot Support Services (O/A Good Foot Deliver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odwill Industries Ontario Great Lakes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ater Peterborough Business Development Centre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 Haven Shelter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oupe Action Pour L'Enfant La Famille Et La Communa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 Norfolk Community Senior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 Norfolk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-Norfolk Work Group Of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and District Extend-a-Fami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and District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Centre For Civic Inclu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Steelworkers Area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ssle Free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stings And Prince Edward Learning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zel Burns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artwood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llenic Community Of Hamil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mophilia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nvey Inle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ritage Skills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sperus Fellowship Community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m Youth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ckey Ea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pe Seniors Centre - Danf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rnepayne First N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hizaki House Dryden District Crisi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ron Hospice Volunteer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tton House Association For Adults With Disabil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 Can Ter ( "I Can" Therapeutic Equestrain Riding Associati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ce Plus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an Youth Friendship Society (o/a Thunder Bay Indigenous Friendship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genous Police Chiefs Of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o Canada Chamber Of Comme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ersoll Servic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inew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égration Communautaire Comté de Stormo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De Nipissing Ou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Hearst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rnational Coalition Against Discrimi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roquois Falls Adult Learning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.W. MacIntosh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ne/Finch Community and Famil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Bellevill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arnia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ault Ste Mari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imcoe and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Waterloo-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yce Scott Non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udo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unior Achievement Of Northern And Ea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/Haliburton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CWA Family And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mptville and District Home Suppor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 Brown Recovery Ho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amatewin Native Learning Centre (KNL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hte: Ke Midwives, Kontinenhanonhnha Tsi Tkaha: Nayen "They Are Protecting The Seeds At The Bay Of Quinte"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jgewin Teg Educational Instit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or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ckboxing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dsport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ikenomaga Kikenjigewen Employment and Training Services (KKETS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jicho Manito Madaouskarini Algonquin First N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messkanemenow Limited Partner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gs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insmen Club Of Cornwal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neaded Ca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salsuti Wellness Resources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-W Seniors Day Program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Cle D'la Baie En Huronie- Assoc Culturelle Francoph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 Maison Renaissa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c La Croix Natural Resour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ke Of The Woods Adult Learn 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ke Of The Woods Employment Action Proje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mbton Elderly Outreach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nce Krasman Memorial Centre For Community Mental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'Arche (Stratford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'Arche Arnpri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'Arche Daybrea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'Arch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'Arche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'Arche Toronto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'Arche-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unch Lab (Eastern Ontario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averendrye Non Profit Supportive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Culturel Les Compagnons Des Francs Loisi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De Formation Du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Moi J'apprend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entre Victoria Pour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olleg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conseil sur le vieillissement d'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 Rassemblement Pour L'alphabétisation Dela Communaute Urbaine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rning Centre For Georgi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arning Disabiliti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ennox and Addington Interval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beration75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'integration Communautaire D'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Alliance Of West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Niagara West (DBA Niagara West Adult Learning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Nor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South Timiska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York S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Council Of York-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Group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Link Eastern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Link Niagar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Link South Centr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Network Northea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Network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North Ha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Ontario Central South Region Literacy Network (LOC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teracy Society Of South Muskok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iving Without Vio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cal 1007 United Brotherhood Of Carpenters &amp; Join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cal 303 International Brotherhood Of Electrical Work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cal 6500 - United Steelworkers Of Americ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cal Services Board Of Foleye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London Abused Women'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cTier Nursing St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doc C O P E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ggie's Resource Centre Of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ggie's:Toronto Sex Workers Action Proje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-North Shore Victim Crisis Assistance Referr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otsaywin Nanotooji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ple City Centre For Older Adul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jori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kham African Caribbean Canadia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ttawa Women'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ximilian Kolb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(Sudbur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Niagara Falls O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Port Colbor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Thorold -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lly's Work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Consumer/Survivor Employment Assoc Of Es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Network Of Chatham 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Rights Coali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rcury Disabilit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tr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CBA Forum Itali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d North Network For The Coordination And Development Of Adult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daynt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lt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no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shkeegogam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ssanabie Cre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ziwe Biik Aboriginal Employment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naamodzawin Heal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miji Seniors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ose Factory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saique Interculture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uvement Des Intervenants Et Des Intervenantes En Communication Radio De L'Ontario (Micr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lticultural Arts for Schools and Communities/Arts muticulturel dans les écoles et les collectivité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nsee-Delaware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Seniors Home Assist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/Parry Sound Coordinated Sexual Assa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rat Dam B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lim Resource Centre For Social Support And Integration (MRCSS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 A B O R S (o/a Neighbours Allied For Better Opportunities In Residential Suppor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instay Non-profit Building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omi's Family Resource Centre (Wincheste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onal Farmers Union -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ve Horizons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ar North Palliative Care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Beginnings ABI + Stroke Recove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Frontiers Support Services - London 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Language Solutions (O/A T V L 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Starts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Chapter - Native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District Homes Comm Ph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Home Builde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 Sexual Assault Centre (CARS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a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al Nativ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Training and Employ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Victim Crisis Suppor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Women's Enterpris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ijkiwendidaa Anishnaabekwewag Services Circ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pissing Transitio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shnawbe Aski Developmen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kee Kw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Algoma Employment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Algoma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Bay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Channe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Hastings Community Integrati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hore Commun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imcoe Victim Crisi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uperior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Yorkers For Disabled Perso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Community Develop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Connections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Outreach And Clinic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Vocation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umberland Chil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 Training and Adjust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ern Ontario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ern Ontario Women'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a Vita Women's Shelter Inc (o/a Nova Vita Domestic Violence Preven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o Healthnet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ocentr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k Centre Alternative Community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kville Hospital Volunteer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sis Centre D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chiichagwe'Babigo'Ining Ojibway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'Connor Rehabilitation and Wellness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kwehon:We Midwives Collec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4-H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boriginal Head Sta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mateur Wrest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For Counselling &amp; Attendanc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Agricultural Socie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Crime Stopp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admint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lind Spor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erebral Palsy Sports Association (OCPS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alition Of Rape Crisis Centres (OCRC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lleges Athletic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uncil Of Shoo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raft Cider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ulture D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url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East Economic Development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Electrical Industry Training Trus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enc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irst Nations Economic Developers Association (OFNED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ruit and Vegetable Growers'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Harness Hor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Historic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Lacros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Long Term Care Clinicia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Masonry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Modern Language Teacher'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Education Counsel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Physician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Professional Fire Fighters Ass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Professional Hairstylists Associ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Ringett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earch and Rescue Volunteer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oil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peed Skat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Table Tenni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Water Polo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Wheelchair Spor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Woodlo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PCMIA Local 598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ganic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ganization For Literacy In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illia Museum Of Art &amp; Histo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shawa-Durham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Walls and Ceilings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ver 55 (Lond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ya Black Arts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awidigong First Nations For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asport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s Of Black Children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s Of Technologically Dependent Childre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Golden Ag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Project Rea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wa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ticipation Lodge-Grey 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ya Trillium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tches 360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thways Alcohol and Drug Treat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ys Pla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Cheshire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Halton Workforce Development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-Halton-Dufferin Adult Learning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r Support South East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gasus Community Project For Adults With Special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, Words &amp;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rimeter Forest Gp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rth County Transition Home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Aids Resource Network (PAR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Community Health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Native Learn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hara Westwinds Heigh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hilippine Legacy And Cultural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ckering Sports Medicine and <text:s/>Well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nes Community Resource Ct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lanification de Main D'oeuvre d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plar Hil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zitive Pathway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e Edwar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ipal Associ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soners With HIV/AIDS Support Action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fessional Physiotherapy Centr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gram Read (Sault Ste Mari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25-44 (Sudbury) Vocational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Read Literacy Network (Waterloo-Welling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ad Coun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ality In Lifelong Learning Network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attra Scs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eensway Physio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inte United Immigrant Services (O/A Central Eastern Ontario Translation And Interpreta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inte Vitality and Social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 and Shine Behavioural Counselling Services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Lake Tribal Area Business and <text:s/>Financial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River District Victim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River District Women's Shelter Of Hop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ach Midwiv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bound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d Sky Metis Independen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e Locale Des Services Publics De Jogu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ional Tourism Organization 8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groupement Ethnoculturel Des Parents Francophones De L'Ontario (REP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ascent Fellow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and Area Seniors Home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County Community Upgrad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County Sexual Assault/ Rape Crisi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rch Innovation Commercializ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u Access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u-Femmes Du Sud-Ouest De L'Ontario (Sarnia-Lamb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v Norm Johnston Youth Residence (Lanark Leeds 'n Grenvill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deau-Ottawa Valley Learning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verdale Immigrant Women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binson Huron Treaty Litigation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land Gossage Found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se Garden Family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ural Frontenac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ural Ottawa S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.E.A.S. Centre (Support Enhance Access Service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5 Initiative d'Apprentissage Dynam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fehope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dwich Teen Ac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dy Lake Community Developmen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guen Health Centr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te Montf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rnia Lambton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geen First Nation (29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geen Hospice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lt Community Health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lt Ste Marie Region Conservation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carborough Women'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cond Chance Employment Counselling (Welling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cond Mile Club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ine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niors Life Enhancement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enity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pent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 Coordination For Children And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 La Famille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ven South Street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(Hamilton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For Quint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pport Services For Women Stormont Dundas Glengarry and Akwesasn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rvivors' Centre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awan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ibogama First Na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koday Abinojiiwak Obimiwedo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mcoe Muskoka Workforce Development Board And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mcoe Peer Support for Mental Health and Addi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x Nations Public Libra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kills Council Of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briet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ciete Alzheimer de Cornwall et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ciete Alzheimer Sudbury-Manitoulin North Bay et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ftball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ins Palliatifs Horizon-Timmi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mali Centre For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mali Women'S &amp; Children'S Support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Temiskaming Community Future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pectrum Interven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pokes Autism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quash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Demetrius Supportive Car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ry'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's Bracondal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's Harmon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Thomas-Elgin Second Stage Transitional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Williams Conservation Reserve Communit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epping Stones Support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ford Chefs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ccess Beyond Limits Educat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dbury Women'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nshine Centr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ior North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rvivors' Secretaria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ayside Community Residential and Support Op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chnical Training Group (Stratford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cumseh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lma Grant P 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magami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resa Group Child and Family Ai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404 Town House Sarnia Inc (O/A Boys And Girls Club Of Sarnia/Lamb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Autism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Boundless Mindse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Dam - Develop Assist Ment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District Of Parry Sound Employment Services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Elizabeth Fry Society Of Northeastern Ontario-La Société Elizabeth Fry Du Nord-Est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Healing Of The Seven Generations "A Community Healing Strategy &amp; Support Program"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Inn Of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Karma Project Community Food Co-Operative Inc (O/A The Farmac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Land Betwe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Reverend Tommy Beardy Memorial Wee Che He Wayo-gamik Family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Women'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atre Ac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orne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orold Municipal Non-Profit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under Bay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under Bay Literacy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es Change Women's Employment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iskaming Speech And Langu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And Distric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Consumer Survivors Network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immins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chlight Industries (Torchlight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Community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Lifetime Networks (o/a Partners For Planning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Steelworkers Job A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oronto Workforce Innova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ent Valley Literac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athlo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-County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-County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inity Square Ca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rue Experience Supportive Housing and Community Work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si Tyonnheht Onkwawén:Na Language And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urning Poi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krainian Canadian Social Services (Toronto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krainian Culture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krainian Seniors' Centre Of Sudbur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ted Brotherhood Of Carpenters Local 785 Build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nited Chiefs and Councils Of Mnidoo Mni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Uzima Women Relief Group Interna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alley Adult Lear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esta Recovery Program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-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Bruce Grey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Elg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Huron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Algom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Hastings Prince Edward Lennox and Addington Coun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Kingston And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Leeds and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Middle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Nipissing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Peterborough And Northumber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Renfrew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Sarnia-Lambton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Temiskaming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Victim Services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bigoon Lake Ojibway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hta Mohawk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kenagun Community Future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pekek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ter Ski Wakeboard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wa And Are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ayside House Of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bequi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engushk International Film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llington County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st Niagara Palliative Car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est Parry Sound Recreation And 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 Buffalo Road Healing Lo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 Owl Native Ancestry Ass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fish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hitesan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L Counselling And Training For Employ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lmot Family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igo First Nations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sor Electrical Contracto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sor Essex Brokerage For Personal Suppo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indsor Essex Child/Youth Advocacy Cen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 In Aerospace -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 In Crisis (Algom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Centre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House Serving Bruce And Gr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Multicultural Resource And Counselling Centr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Own Resource Centre (South Rive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Place Keno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Rural Resource Centre Of Strathro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Shelter Saakaate Hous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Support Network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men's Trucking Federation Of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odland Cultural Centre Board Of Govern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Planning Board Of Grand Er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force Planning Board Of Waterloo Wellington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Working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es You Ca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rk Region Alliance Of African Canadian Commun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rk South Simcoe Training and Adjustment Boar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rk West Active Living Centre (YWAL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Association For Academic Athletics And Character E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Diversion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Now On Track Services (Ynot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Services Of Lambton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 Taking Fligh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link Of Metropolitan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Youthspeak Performance Charity Organization (O/A <text:s/>Youthspeak Chari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ollèges</text:p>
          </table:table-cell>
          <table:table-cell office:value-type="string" table:style-name="ce1">
            <text:p>L'Association Des Anciens Et Des Anciennes Des Collèges Militaires Royaux Du Canada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Conseils scolaires</text:p>
          </table:table-cell>
          <table:table-cell office:value-type="string" table:style-name="ce1">
            <text:p>Administration scolaire CHE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ouvernement de l'Ontario - Ministères</text:p>
          </table:table-cell>
          <table:table-cell office:value-type="string" table:style-name="ce1">
            <text:p>Affaires autochto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ouvernement de l'Ontario - Ministères</text:p>
          </table:table-cell>
          <table:table-cell office:value-type="string" table:style-name="ce1">
            <text:p>Développement du N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ouvernement de l'Ontario - Ministères</text:p>
          </table:table-cell>
          <table:table-cell office:value-type="string" table:style-name="ce1">
            <text:p>Services à l'enfance et Services sociaux et communautai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Gouvernement de l'Ontario - Ministères</text:p>
          </table:table-cell>
          <table:table-cell office:value-type="string" table:style-name="ce1">
            <text:p>Services aux aînés et Accessibil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Brampton - Brampton Public Librar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Guelph -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London - London Public Libra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Ottawa -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Toronto - Create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Toronto - Ralph Thornton Communit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City Of Toronto - Toronto Atmospheric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Kenora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Charlton And D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Mach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Matta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Municipality Of St. Char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Niagara Regional Hou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Six Nations Pol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he Corporation of the Township of Tarbut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ronto Parking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Bruce M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Cobal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Midland - Police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Spanis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 Of Thessal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lbe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Assigina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aldw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ill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retho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rudenell, Lyndoch And Ragl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urpee And Mi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arlow/May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as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amberla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ishol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ckburn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nm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aw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or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Evantur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Gauth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Gill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a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arr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illi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ud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Ign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cely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hn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Ker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i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ke Of The Woo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imer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d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tachew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Murrich/Monte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airn And Hy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ipig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O'Con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Opasati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apineau-came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e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lummer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ri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Ryer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chreib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ioux Narrows-Nestor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t. Jose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ehkumma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he North Sho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udor And Cash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White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United Townships Of Head, Clara And Ma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Hilton Bea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New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Oil Spr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Windsor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<text:s/>Tribunal de l'environn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Administration Des Écoles Provinci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Développement Économique Des Collectivité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Gestion De La Chasse Au Gros Gib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la transférabilité des avantages so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Lutte Contre La Ra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u Programme De Protection Des Espèces En Pér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u Tuteur Et Curateur Public Sur Les Placem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Ontarien De Lutte Contre Le Vih Et Le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Provincial Sur Les Affaires Francopho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cientifique Du Lac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ur les nominations à la magistratu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'Experts Cliniciens En Matière De Trouble Du Spectre De L'Austis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Coordination Pour Le Lac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Détermination Du Statut Des Espèces En Péril En Ontario (CDSEP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Vérification Interne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s métiers spécialisé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'évaluation Des Médicam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'Examen Des Programmes De Gestion Des Risques Des Entrepri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e Du Fonds De Reserve Forest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u Fonds Joe Macdonald De Bourses D'Études À L'Intention Des Survivants D'Agents De Sécur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civile de l'Ontario sur la pol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'aide Aux Anciens Combatt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'appel Et De Révision Des Services De San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La Fonction Publ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la location immobiliè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Des Pratiques Agricoles Norm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Financière Des Éleveurs De Béta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Financière Des Producteurs De Céré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De Pai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Provin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Supplé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Protonotaires Chargés De La Gestion Des Cau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etraite Des Juges Provin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vision de l'évaluation fonciè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vision des services à l'enfance et à la famille/Commission de révision des placements sous gard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Toponymie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affaires municipales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biens cultur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Griefs De La Fonction Publ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Langues D'enseignement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Relations De Travail En É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'Évaluation De La Qualité De L'Éducation Postseconda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'Évaluation Des Matériaux De Construc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u Code Du Bâti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u Patrimoine Chasse Et Pêch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ontarienne des libérations conditionnel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 L'Ordre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Distinction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Normes D'Accessibil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Services De Santé En França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u Fonds Pour La Recherch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Ministériel De L'Éducation De L'Enfance En Difficul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Ministériel Des Patients Et Des Famil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ontarien des sports de comba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'administration De Parc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'aménagement - Sault Ste. Marie-N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Ceinture De Verdu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Pré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u premier ministre pour l'égalité des cha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ontarien des données sur la san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 spécial, investissement PowerCo Sub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ère spéciale/Conseiller spécial pour les métiers spécialisés (CSM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s(ères) en questions relatives aux jeu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Équipe D'évaluation Des Demandes De Subvention - Algoma, Cochrane, Manitoulin Et Sudbury - Fo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Examen de la gouvernance d'OMERS - Conseiller spéci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Facilitateur provincial ou facilitatrice provinciale del l'amenagement du territo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Fiducie pour la conservation des espèces en peril (Agence pour l'action en matière de conservation des espè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Fonds ontarien pour la construc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'étude de l'Ontario sur la justice pour la jeunes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la Justice Autocht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'intervenant pour les perspectives communautai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abour-Management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e Groupe d'experts pour la viabilite financiere du secteur postseconda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Ministère De L'Environnement, De La Protection De La Nature Et Des Parc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Office Des Affaires Des Victimes D'actes Crimin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Recherche et innovation agricole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afety, Licensing Appeals And Standards Tribunals Ontario / Animal Care Review Board /Fire Safety Commission / Licence Appeal Tribunal/ Ontario Civilian Police Commission / Ontario Parole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ervice d'aide relative aux indemnités d'accident automobi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De Fiducie Portant Sur La Zone Résidentielle Des Îles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Financière De L'Industrie De L'Électricité De L'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'appel De L'agriculture, De L'alimentation Et Des Affaire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 l'aide socia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 L'enfance En Difficulté De L'ontario (Anglais) (Tribunaux Decisionnels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 L'enfance En Difficulté De L'ontario (Français) (Tribunaux Decisionnels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s droits de la personne de l'Ontario</text:p>
          </table:table-cell>
          <table:table-cell table:number-columns-repeated="16382"/>
        </table:table-row>
        <table:table-row table:number-rows-repeated="104762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 Display" svg:font-family="&quot;Aptos Display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C0E6F5"/>
    </style:style>
    <style:style style:name="_50_0_37__32_-_32_Accent2" style:display-name="20% - Accent2" style:family="table-cell" style:data-style-name="N0">
      <style:table-cell-properties fo:background-color="#FBE2D5"/>
    </style:style>
    <style:style style:name="_50_0_37__32_-_32_Accent3" style:display-name="20% - Accent3" style:family="table-cell" style:data-style-name="N0">
      <style:table-cell-properties fo:background-color="#C1F0C8"/>
    </style:style>
    <style:style style:name="_50_0_37__32_-_32_Accent4" style:display-name="20% - Accent4" style:family="table-cell" style:data-style-name="N0">
      <style:table-cell-properties fo:background-color="#CAEDFB"/>
    </style:style>
    <style:style style:name="_50_0_37__32_-_32_Accent5" style:display-name="20% - Accent5" style:family="table-cell" style:data-style-name="N0">
      <style:table-cell-properties fo:background-color="#F2CEEF"/>
    </style:style>
    <style:style style:name="_50_0_37__32_-_32_Accent6" style:display-name="20% - Accent6" style:family="table-cell" style:data-style-name="N0">
      <style:table-cell-properties fo:background-color="#DAF2D0"/>
    </style:style>
    <style:style style:name="_52_0_37__32_-_32_Accent1" style:display-name="40% - Accent1" style:family="table-cell" style:data-style-name="N0">
      <style:table-cell-properties fo:background-color="#83CCEB"/>
    </style:style>
    <style:style style:name="_52_0_37__32_-_32_Accent2" style:display-name="40% - Accent2" style:family="table-cell" style:data-style-name="N0">
      <style:table-cell-properties fo:background-color="#F7C7AC"/>
    </style:style>
    <style:style style:name="_52_0_37__32_-_32_Accent3" style:display-name="40% - Accent3" style:family="table-cell" style:data-style-name="N0">
      <style:table-cell-properties fo:background-color="#83E28E"/>
    </style:style>
    <style:style style:name="_52_0_37__32_-_32_Accent4" style:display-name="40% - Accent4" style:family="table-cell" style:data-style-name="N0">
      <style:table-cell-properties fo:background-color="#94DCF8"/>
    </style:style>
    <style:style style:name="_52_0_37__32_-_32_Accent5" style:display-name="40% - Accent5" style:family="table-cell" style:data-style-name="N0">
      <style:table-cell-properties fo:background-color="#E49EDD"/>
    </style:style>
    <style:style style:name="_52_0_37__32_-_32_Accent6" style:display-name="40% - Accent6" style:family="table-cell" style:data-style-name="N0">
      <style:table-cell-properties fo:background-color="#B5E6A2"/>
    </style:style>
    <style:style style:name="_54_0_37__32_-_32_Accent1" style:display-name="60% - Accent1" style:family="table-cell" style:data-style-name="N0">
      <style:table-cell-properties fo:background-color="#44B3E1"/>
    </style:style>
    <style:style style:name="_54_0_37__32_-_32_Accent2" style:display-name="60% - Accent2" style:family="table-cell" style:data-style-name="N0">
      <style:table-cell-properties fo:background-color="#F1A983"/>
    </style:style>
    <style:style style:name="_54_0_37__32_-_32_Accent3" style:display-name="60% - Accent3" style:family="table-cell" style:data-style-name="N0">
      <style:table-cell-properties fo:background-color="#47D359"/>
    </style:style>
    <style:style style:name="_54_0_37__32_-_32_Accent4" style:display-name="60% - Accent4" style:family="table-cell" style:data-style-name="N0">
      <style:table-cell-properties fo:background-color="#61CBF3"/>
    </style:style>
    <style:style style:name="_54_0_37__32_-_32_Accent5" style:display-name="60% - Accent5" style:family="table-cell" style:data-style-name="N0">
      <style:table-cell-properties fo:background-color="#D86DCD"/>
    </style:style>
    <style:style style:name="_54_0_37__32_-_32_Accent6" style:display-name="60% - Accent6" style:family="table-cell" style:data-style-name="N0">
      <style:table-cell-properties fo:background-color="#8ED973"/>
    </style:style>
    <style:style style:name="Accent1" style:family="table-cell" style:data-style-name="N0">
      <style:table-cell-properties fo:background-color="#156082"/>
      <style:text-properties fo:color="#FFFFFF"/>
    </style:style>
    <style:style style:name="Accent2" style:family="table-cell" style:data-style-name="N0">
      <style:table-cell-properties fo:background-color="#E97132"/>
      <style:text-properties fo:color="#FFFFFF"/>
    </style:style>
    <style:style style:name="Accent3" style:family="table-cell" style:data-style-name="N0">
      <style:table-cell-properties fo:background-color="#196B24"/>
      <style:text-properties fo:color="#FFFFFF"/>
    </style:style>
    <style:style style:name="Accent4" style:family="table-cell" style:data-style-name="N0">
      <style:table-cell-properties fo:background-color="#0F9ED5"/>
      <style:text-properties fo:color="#FFFFFF"/>
    </style:style>
    <style:style style:name="Accent5" style:family="table-cell" style:data-style-name="N0">
      <style:table-cell-properties fo:background-color="#A02B93"/>
      <style:text-properties fo:color="#FFFFFF"/>
    </style:style>
    <style:style style:name="Accent6" style:family="table-cell" style:data-style-name="N0">
      <style:table-cell-properties fo:background-color="#4EA72E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156082" fo:border-left="none" fo:border-right="none"/>
      <style:text-properties fo:color="#0E2841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64BEE6" fo:border-left="none" fo:border-right="none"/>
      <style:text-properties fo:color="#0E2841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44B3E1" fo:border-left="none" fo:border-right="none"/>
      <style:text-properties fo:color="#0E2841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0E2841" fo:font-size="11pt" style:font-size-asian="11pt" style:font-size-complex="11pt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2pt" style:font-size-asian="12pt" style:font-size-complex="12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0E2841" style:font-name="Aptos Display" style:font-name-asian="Aptos Display" style:font-name-complex="Aptos Display" fo:font-size="18pt" style:font-size-asian="18pt" style:font-size-complex="18pt"/>
    </style:style>
    <style:style style:name="Total" style:family="table-cell" style:data-style-name="N0">
      <style:table-cell-properties fo:border-top="thin solid #156082" fo:border-bottom="thin double #156082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10309</meta:generator>
    <dc:creator>St. Jean, Matt (MPBSDP)</dc:creator>
    <meta:creation-date>2025-03-20T15:13:47Z</meta:creation-date>
    <dc:date>2025-03-20T15:13:54Z</dc:date>
  </office:meta>
</office:document-meta>
</file>